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3f906a6bfe583b99f6114f3bcd921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k_button"/><text:bookmark-start text:name="__RefHeading___diese_buttons_sind_zur_freien_verwendung_im_rahmen_der_cc_attribution-share_alike_4.0_1"/><text:bookmark-start text:name="diese_buttons_sind_zur_freien_verwendung_im_rahmen_der_cc_attribution-share_alike_4.0"/>Diese Buttons sind zur freien Verwendung im Rahmen der CC Attribution-Share Alike 4.0<text:bookmark-end text:name="__RefHeading___diese_buttons_sind_zur_freien_verwendung_im_rahmen_der_cc_attribution-share_alike_4.0_1"/><text:bookmark-end text:name="diese_buttons_sind_zur_freien_verwendung_im_rahmen_der_cc_attribution-share_alike_4.0"/></text:h>
      <text:p text:style-name="Text_20_body"><draw:frame draw:style-name="media" draw:name="0" text:anchor-type="as-char" draw:z-index="0" svg:width="39.581666666667cm" style:rel-width="100%" svg:height="39.608125cm" style:rel-height="scale"><draw:image xlink:href="Pictures/83f906a6bfe583b99f6114f3bcd9214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20:57</meta:creation-date>
    <dc:creator>Generated</dc:creator>
    <dc:date>2026-09-16T13::20:57</dc:date>
    <dc:language>en-US</dc:language>
    <meta:editing-cycles>1</meta:editing-cycles>
    <meta:editing-duration>PT0S</meta:editing-duration>
    <dc:title>uk_button</dc:title>
  </office:meta>
</office:document-meta>
</file>