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p_ssh_pi2pi"/><text:bookmark-start text:name="__RefHeading___ssh_verbindung_von_pi_zu_pi_1"/><text:bookmark-start text:name="ssh_verbindung_von_pi_zu_pi"/>SSH Verbindung von pi zu pi<text:bookmark-end text:name="__RefHeading___ssh_verbindung_von_pi_zu_pi_1"/><text:bookmark-end text:name="ssh_verbindung_von_pi_zu_pi"/></text:h>
      <text:p text:style-name="Text_20_body">SSH-Verbindung pi mit der IP 192.168.20.212 mit dem Namen <text:span text:style-name="Strong_20_Emphasis"><text:span text:style-name="Source_20_Text">raspberrypi</text:span></text:span> nach pi mit der IP 192.168.20.211 mit dem Namen <text:span text:style-name="Strong_20_Emphasis"><text:span text:style-name="Source_20_Text">SERVER</text:span></text:span>:</text:p>
      <text:p text:style-name="Preformatted_20_Text"> ssh pi@192.168.20.211</text:p>
      <text:p text:style-name="Text_20_body">Die eventuelle Fehlermeldung bestätigen, danach das Passwort des Users pi am Zielrechner eingeben.</text:p>
      <text:p text:style-name="Preformatted_20_Text">The authenticity of host '192.168.20.211 (192.168.20.211)' can't be established.<text:line-break/>ECDSA key fingerprint is SHA256:l0+/zhyEWIDDgj1nHFNm9Atc6/zjfJzEYeu1bvIqsFo.<text:line-break/>Are you sure you want to continue connecting (yes/no)? yes</text:p>
      <text:p text:style-name="Preformatted_20_Text">pi@raspberrypi:/home $ pi@192.168.20.211's password:</text:p>
      <text:p text:style-name="Preformatted_20_Text">Linux SERVER 4.19.75-v7l+ #1270 SMP Tue Sep 24 18:51:41 BST 2019 armv7l<text:line-break/><text:line-break/>The programs included with the Debian GNU/Linux system are free software;<text:line-break/>the exact distribution terms for each program are described in the<text:line-break/>individual files in /usr/share/doc/*/copyright.<text:line-break/><text:line-break/>Debian GNU/Linux comes with ABSOLUTELY NO WARRANTY, to the extent<text:line-break/>permitted by applicable law.<text:line-break/>Last login: Sun Jan 26 17:29:56 2020 from 192.168.20.212<text:line-break/>pi@SERVER:~ $</text:p>
      <text:p text:style-name="Text_20_body">Von hier aus kann man an der Konsole des Zielrechners arbeiten.</text:p>
      <text:p text:style-name="Text_20_body">Um wieder auf den Ausgangsrechner zu gelangen, den Befehl <text:span text:style-name="Strong_20_Emphasis"><text:span text:style-name="Source_20_Text">exit</text:span></text:span> einge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7::01:46</meta:creation-date>
    <dc:creator>Generated</dc:creator>
    <dc:date>2026-09-15T17::01:46</dc:date>
    <dc:language>en-US</dc:language>
    <meta:editing-cycles>1</meta:editing-cycles>
    <meta:editing-duration>PT0S</meta:editing-duration>
    <dc:title>tip_ssh_pi2pi</dc:title>
  </office:meta>
</office:document-meta>
</file>