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8d8517cff8704b15b8b58679d6851bf7.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tip_gsch"/><text:bookmark-start text:name="__RefHeading___goldener_schnitt_1"/><text:bookmark-start text:name="goldener_schnitt"/>Goldener Schnitt<text:bookmark-end text:name="__RefHeading___goldener_schnitt_1"/><text:bookmark-end text:name="goldener_schnitt"/></text:h>
      <text:p text:style-name="Text_20_body">Als Goldener Schnitt (lat. sectio aurea, proportio divina) wird das Teilungsverhältnis einer Strecke oder anderen Größe bezeichnet, bei dem das Verhältnis des Ganzen zu seinem größeren Teil (auch Major genannt) dem Verhältnis des größeren zum kleineren Teil (dem Minor) entspricht.</text:p>
      <text:p text:style-name="Text_20_body"><text:span text:style-name="Strong_20_Emphasis">Eine einfache Rechnung zeigt:</text:span></text:p>
      <text:p text:style-name="Text_20_body">Seitenverhältnis = (1+√5)/2 ≈ 1,6180339887</text:p>
      <text:p text:style-name="Text_20_body"><text:span text:style-name="Strong_20_Emphasis">Konstruktionen mit Zirkel und Lineal:</text:span></text:p>
      <table:table table:style-name="Table">
        <table:table-column/>
        <table:table-column/>
        <table:table-row>
          <table:table-cell office:value-type="string" table:style-name="tablecell" table:number-rows-spanned="4">
            <text:p text:style-name="tablealignleft"><draw:frame draw:style-name="media" draw:name="Goldener Schnitt Legend" text:anchor-type="as-char" draw:z-index="0" svg:width="22.754166666667cm" style:rel-width="100%"><draw:text-box><text:p text:style-name="legendcenter"><draw:frame draw:style-name="media" draw:name="Goldener Schnitt" text:anchor-type="as-char" draw:z-index="0" svg:width="22.754166666667cm" style:rel-width="100%" svg:height="14.657916666667cm" style:rel-height="scale"><draw:image xlink:href="Pictures/8d8517cff8704b15b8b58679d6851bf7.jpg" xlink:type="simple" xlink:show="embed" xlink:actuate="onLoad"/></draw:frame>Goldener Schnitt</text:p></draw:text-box></draw:frame> </text:p>
          </table:table-cell>
          <table:table-cell office:value-type="string" table:style-name="tablecell">
            <text:p text:style-name="tablealignleft"> <text:span text:style-name="Strong_20_Emphasis">Klassisches Verfahren mit innerer Teilung:</text:span> </text:p>
          </table:table-cell>
        </table:table-row>
        <table:table-row>
          <table:table-cell office:value-type="string" table:style-name="tablecell">
            <text:p text:style-name="tablealignleft">Errichte auf der Strecke AB im Punkt B eine Senkrechte der halben Länge von AB mit dem Endpunkt C. </text:p>
          </table:table-cell>
        </table:table-row>
        <table:table-row>
          <table:table-cell office:value-type="string" table:style-name="tablecell">
            <text:p text:style-name="tablealignleft">Der Kreis um C mit dem Radius CB schneidet die Verbindung AC im Punkt D. </text:p>
          </table:table-cell>
        </table:table-row>
        <table:table-row>
          <table:table-cell office:value-type="string" table:style-name="tablecell">
            <text:p text:style-name="tablealignleft">Der Kreis um A mit dem Radius AD teilt die Strecke AB im Verhältnis des Goldenen Schnittes.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16T13::28:08</meta:creation-date>
    <dc:creator>Generated</dc:creator>
    <dc:date>2026-09-16T13::28:08</dc:date>
    <dc:language>en-US</dc:language>
    <meta:editing-cycles>1</meta:editing-cycles>
    <meta:editing-duration>PT0S</meta:editing-duration>
    <dc:title>tip_gsch</dc:title>
  </office:meta>
</office:document-meta>
</file>