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1b07253835662fd5dd51b77c3a630b.jpg"/>
  <manifest:file-entry manifest:media-type="image/jpeg" manifest:full-path="Pictures/3cf07c93f69d2b2a351b2dc8ef5906b0.jpg"/>
  <manifest:file-entry manifest:media-type="image/jpeg" manifest:full-path="Pictures/65bcd2ab04ac3ab40989633a508334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ombegrenzung_mit_bf245"/><text:bookmark-start text:name="__RefHeading___led_strombegrenzung_mit_bf245_und_bc547_1"/><text:bookmark-start text:name="led_strombegrenzung_mit_bf245_und_bc547"/>LED Strombegrenzung mit BF245 und BC547<text:bookmark-end text:name="__RefHeading___led_strombegrenzung_mit_bf245_und_bc547_1"/><text:bookmark-end text:name="led_strombegrenzung_mit_bf245_und_bc547"/></text:h>
      <text:p text:style-name="Text_20_body">                <draw:frame draw:style-name="media" draw:name="0" text:anchor-type="as-char" draw:z-index="0" svg:width="2.1166666666667cm" style:rel-width="100%" svg:height="4.7574603174603cm" style:rel-height="scale"><draw:image xlink:href="Pictures/b31b07253835662fd5dd51b77c3a630b.jpg" xlink:type="simple" xlink:show="embed" xlink:actuate="onLoad"/></draw:frame>                        <draw:frame draw:style-name="media" draw:name="1" text:anchor-type="as-char" draw:z-index="1" svg:width="2.1166666666667cm" style:rel-width="100%" svg:height="5.8486842105263cm" style:rel-height="scale"><draw:image xlink:href="Pictures/3cf07c93f69d2b2a351b2dc8ef5906b0.jpg" xlink:type="simple" xlink:show="embed" xlink:actuate="onLoad"/></draw:frame>                        <draw:frame draw:style-name="media" draw:name="2" text:anchor-type="as-char" draw:z-index="2" svg:width="2.6458333333333cm" style:rel-width="100%" svg:height="4.0371767241379cm" style:rel-height="scale"><draw:image xlink:href="Pictures/65bcd2ab04ac3ab40989633a5083348d.jpg" xlink:type="simple" xlink:show="embed" xlink:actuate="onLoad"/></draw:frame>
<text:line-break/>
<text:line-break/>
Beim BF245 ist zu beachten, dass die Spannung max. 30V und die Verlustleistung max. 300mW <text:line-break/>
betragen darf.<text:line-break/></text:p>
      <text:p text:style-name="Text_20_body">Bei den Schaltungen für Festwerte ergeben sich die Ströme automatisch aus den gewählten Typen.<text:line-break/>
BF245<text:span text:style-name="Strong_20_Emphasis">A</text:span> = 2,5 mA, BF245<text:span text:style-name="Strong_20_Emphasis">B</text:span> = 8 mA, BF245<text:span text:style-name="Strong_20_Emphasis">C</text:span> = 20 mA mit den üblichen Toleranzen.</text:p>
      <text:p text:style-name="Text_20_body">Bei den BCxxx Transistoren ist der max. Strom aus den jeweiligen Datenblättern zu entnehmen. 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36:08</meta:creation-date>
    <dc:creator>Generated</dc:creator>
    <dc:date>2026-09-15T21::36:08</dc:date>
    <dc:language>en-US</dc:language>
    <meta:editing-cycles>1</meta:editing-cycles>
    <meta:editing-duration>PT0S</meta:editing-duration>
    <dc:title>strombegrenzung_mit_bf245</dc:title>
  </office:meta>
</office:document-meta>
</file>