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e5f289aa7720f64d926376b373b7d82.png"/>
  <manifest:file-entry manifest:media-type="image/png" manifest:full-path="Pictures/d14e9feb7a4b6483dddd4e59ca9638db.png"/>
  <manifest:file-entry manifest:media-type="image/png" manifest:full-path="Pictures/f12a262d52dcb8b564d0a92dd5294d4b.png"/>
  <manifest:file-entry manifest:media-type="image/png" manifest:full-path="Pictures/3e68b91007dca34ae0bc343e563db4bd.png"/>
  <manifest:file-entry manifest:media-type="image/png" manifest:full-path="Pictures/c6c6411943613fbbd544a4384b50e7c0.png"/>
  <manifest:file-entry manifest:media-type="image/png" manifest:full-path="Pictures/64f9a49df40c1d2f121ae820aa130ab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5.2916666666667cm" style:rel-width="100%" svg:height="2.1166666666667cm" style:rel-height="scale"><draw:image xlink:href="Pictures/5e5f289aa7720f64d926376b373b7d82.png" xlink:type="simple" xlink:show="embed" xlink:actuate="onLoad"/></draw:frame><text:bookmark text:name="shelly1"/>®<text:line-break/>
<text:span text:style-name="Source_20_Text"><text:span text:style-name="Strong_20_Emphasis">Letztes Update 2021/04/12 01:27</text:span></text:span> <text:line-break/><text:line-break/>
Der Shelly 1 ist ein kleiner Wi-fi-Schaltaktor. Er passt in Unterputzdosen und erlaubt das Schalten von zahlreichen Geräten wie z.B. Lampen und anderen elektrischen Verbrauchern über einen potentialfreien Relaiskontakt. Bei der Verwendung von tiefen Unterputzdosen passt der Shelly 1 sogar hinter Lichtschalter und verwandelt diese im Handumdrehen zu smarten Schaltern.</text:p>
      <text:p text:style-name="Text_20_body">Unterschiedliche Spannungen für spannende Projekte
Der Schalter kann mit 12 V DC, 110-230 V AC oder 24-60V DC betrieben werden. Die Einstellung für die Spannungsversorgung geschieht über Jumper am Shelly. </text:p>
      <text:p text:style-name="Text_20_body">Open Source
Der Shelly 1 ist Open Source und kann sowohl Standalone betrieben werden oder durch den offenen Ansatz in andere Hausautomationssysteme integriert werden.</text:p>
      <text:p text:style-name="Text_20_body"><draw:frame draw:style-name="mediaright" draw:name="1" text:anchor-type="paragraph" draw:z-index="1" svg:width="5.2916666666667cm" style:rel-width="100%" svg:height="4.6448208149239cm" style:rel-height="scale"><draw:image xlink:href="Pictures/d14e9feb7a4b6483dddd4e59ca9638db.png" xlink:type="simple" xlink:show="embed" xlink:actuate="onLoad"/></draw:frame></text:p>
      <text:list text:style-name="List_20_1" text:continue-numbering="false">
        <text:list-item>
          <text:p text:style-name="List_20_1_Content_First"> Eingangsspannung: 110-230 V ±10%, 50/60Hz AC, 24-60V DC oder 12V DC</text:p>
        </text:list-item>
        <text:list-item>
          <text:p text:style-name="List_20_1_Content"> Versehen mit den europäischen und internationalen Prüfzeichen.</text:p>
        </text:list-item>
        <text:list-item>
          <text:p text:style-name="List_20_1_Content"> Maximale Schaltlast: 16 A, 110-265 V, 50/60 HZ AC</text:p>
        </text:list-item>
        <text:list-item>
          <text:p text:style-name="List_20_1_Content"> Maximale Schaltlast: 16 A, 12 V DC, 24 - 60 V DC</text:p>
        </text:list-item>
        <text:list-item>
          <text:p text:style-name="List_20_1_Content"> Betriebstemperatur: -40 bis +40°C</text:p>
        </text:list-item>
        <text:list-item>
          <text:p text:style-name="List_20_1_Content"> Abmessungen (LxBxH): 40 x 36 x 17 mm</text:p>
        </text:list-item>
        <text:list-item>
          <text:p text:style-name="List_20_1_Content"> Mindest-Montageöffnung: Ø 50mm</text:p>
        </text:list-item>
        <text:list-item>
          <text:p text:style-name="List_20_1_Content"> Signalstärke: 1 mW</text:p>
        </text:list-item>
        <text:list-item>
          <text:p text:style-name="List_20_1_Content"> Funk-/Wi-Fi-Protokoll: 802.11 b/g/n</text:p>
        </text:list-item>
        <text:list-item>
          <text:p text:style-name="List_20_1_Content"> Wi-Fi-Frequenz: 2400 - 2500 MHz</text:p>
        </text:list-item>
        <text:list-item>
          <text:p text:style-name="List_20_1_Content"> Funkreichweite: bis zu 50 m Freifeld und bis zu 30 m in Innenräumen (abhängig von der Gebäudebeschaffenheit)</text:p>
        </text:list-item>
        <text:list-item>
          <text:p text:style-name="List_20_1_Content_Last"> Leistungsaufnahme Ruhebetrieb: &lt;1 W</text:p>
        </text:list-item>
      </text:list>
      <text:h text:style-name="Heading_20_2" text:outline-level="2"><text:bookmark-start text:name="__RefHeading___anschluesse_1"/><text:bookmark-start text:name="anschluesse"/>Anschlüsse<text:bookmark-end text:name="__RefHeading___anschluesse_1"/><text:bookmark-end text:name="anschluesse"/></text:h>
      <text:p text:style-name="Text_20_body"><draw:frame draw:style-name="medialeft" draw:name="2" text:anchor-type="paragraph" draw:z-index="2" svg:width="5.2916666666667cm" style:rel-width="100%" svg:height="4.055045387376cm" style:rel-height="scale"><draw:image xlink:href="Pictures/f12a262d52dcb8b564d0a92dd5294d4b.png" xlink:type="simple" xlink:show="embed" xlink:actuate="onLoad"/></draw:frame></text:p>
      <text:p text:style-name="Text_20_body"><text:line-break/></text:p>
      <text:p text:style-name="Text_20_body">An den Steckbrücken rechts kann die Versorgungsspannung des Shelly eingestellt werden. Die Versorgungsspannung hat keinen Einfluß auf den Relaiskontakt, da dieser potentialfrei ist. Die Versorgungsspannung sollte ab Werk auf 230V eingestellt sein, eine Kontrolle empfiehlt sich aber trotzdem.</text:p>
      <text:p text:style-name="Text_20_body">Der serielle Port ist am unteren Ende herausgeführt. Über diesen kann ein eigenes Bios eingespielt werden. Der Anschluss ist kompatibel mit den verbreiteten ESP8266 Boards.</text:p>
      <text:h text:style-name="Heading_20_2" text:outline-level="2"><text:bookmark-start text:name="__RefHeading___stromnetz_2"/><text:bookmark-start text:name="stromnetz"/>Stromnetz<text:bookmark-end text:name="__RefHeading___stromnetz_2"/><text:bookmark-end text:name="stromnetz"/></text:h>
      <text:p text:style-name="Text_20_body"><draw:frame draw:style-name="mediaright" draw:name="3" text:anchor-type="paragraph" draw:z-index="3" svg:width="5.2916666666667cm" style:rel-width="100%" svg:height="5.23875cm" style:rel-height="scale"><draw:image xlink:href="Pictures/3e68b91007dca34ae0bc343e563db4bd.png" xlink:type="simple" xlink:show="embed" xlink:actuate="onLoad"/></draw:frame></text:p>
      <text:p text:style-name="Text_20_body">Die Abbildung zeigt den Shelly in einem 230V Wechselstromnetz. Zwischen <text:span text:style-name="Strong_20_Emphasis">SW</text:span> und <text:span text:style-name="Strong_20_Emphasis">L</text:span> ist ein Schaltelement angeschlossen. Dieses Schaltelement kann ein Schalter, Taster oder Flankenschalter sein. Ein weiteres Schaltelement kann ein Bewegungsmelder sein. Dieser Schaltertyp setzt bei jeder Betätigung den <text:span text:style-name="Source_20_Text">Auto OFF Timer</text:span> wieder zurück. Kann für Stiegenhauslicht-Funktion verwendet werden. Jeder Schaltertyp muss im Setup eingetragen werden. </text:p>
      <text:p text:style-name="Text_20_body">Die Lampe symbolisiert den Verbraucher, der geschaltet werden soll. Da der Relaiskontakt potentialfrei ist, ist die Grenze für den Relaiskontakt die Spannung und der Strom.</text:p>
      <text:h text:style-name="Heading_20_2" text:outline-level="2"><text:bookmark-start text:name="__RefHeading___eine_fixe_ip_vergeben_3"/><text:bookmark-start text:name="eine_fixe_ip_vergeben"/>Eine Fixe IP vergeben<text:bookmark-end text:name="__RefHeading___eine_fixe_ip_vergeben_3"/><text:bookmark-end text:name="eine_fixe_ip_vergeben"/></text:h>
      <text:p text:style-name="Text_20_body">Der Shelly besitzt einen eingebauten Access Point. Sobald der Shelly mit Spannung versorgt wird, spannt er ein WLAN Netz auf. Die SSID beginnt mit shelly1-xxxxxx und endet mit einer eindeutigen Hex-Bezeichnung. Mit einem Handy oder Tablet muss man sich nun mit dem Shelly verbinden. Sobald eine WLAN Verbindung aufgenommen wurde, kann man sich mit dem Browser zum WEB-Server des Shelly1 verbinden. Die WLAN-IP ist ab Werk mit 192.168.33.1 und die Gateway IP mit 192.168.33.2 eingestellt. Die IP im Browser eingeben und die WEB-Seite des Shelly1 aufrufen.</text:p>
      <text:p text:style-name="Text_20_body"><draw:frame draw:style-name="mediacenter" draw:name="4" text:anchor-type="paragraph" draw:z-index="4" svg:width="15.875cm" svg:height="15.212679269883cm"><draw:image xlink:href="Pictures/c6c6411943613fbbd544a4384b50e7c0.png" xlink:type="simple" xlink:show="embed" xlink:actuate="onLoad"/></draw:frame></text:p>
      <text:p text:style-name="Text_20_body"><text:span text:style-name="Source_20_Text">Internet &amp; Security</text:span> / <text:span text:style-name="Source_20_Text">WIFI MODE - CLIENT</text:span> auswählen und eine fixe IP-Adresse aus dem eigenen Netzwerk, die SSID und das Kennwort eingeben, da die weitere Administration einfacher am PC durchführbar ist. Nach dem Speichern der Einstellungen kann der Shelly1 über den Browser des PC mit der neuen IP-Adresse erreicht werden.</text:p>
      <text:p text:style-name="Text_20_body"><draw:frame draw:style-name="media" draw:name="5" text:anchor-type="as-char" draw:z-index="5" svg:width="24.632708333333cm" style:rel-width="100%" svg:height="11.615208333333cm" style:rel-height="scale"><draw:image xlink:href="Pictures/64f9a49df40c1d2f121ae820aa130abc.png" xlink:type="simple" xlink:show="embed" xlink:actuate="onLoad"/></draw:frame></text:p>
      <text:p text:style-name="Text_20_body">Auf der WEB-Seite des Shelly1 die SETTINGS aufrufen und dort ein Firmwareupdate durchführen, wenn nicht schon die neueste Version vorliegt. Danach können noch Anpassungen über das Startverhalten oder das Verhalten der Schalter eingestellt werden.</text:p>
      <text:p text:style-name="Text_20_body">Damit sind die Grundeinstellungen für die Verwendung als Aktor für openHAB abgeschlossen.</text:p>
      <text:h text:style-name="Heading_20_2" text:outline-level="2"><text:bookmark-start text:name="__RefHeading___settings_4"/><text:bookmark-start text:name="settings"/>Settings<text:bookmark-end text:name="__RefHeading___settings_4"/><text:bookmark-end text:name="settings"/></text:h>
      <text:p text:style-name="Text_20_body"><text:span text:style-name="Strong_20_Emphasis">POWER ON DEFAULT MODE - EINSCHALTEN DES STANDARDMODUS</text:span></text:p>
      <text:list text:style-name="List_20_1" text:continue-numbering="false">
        <text:list-item>
          <text:p text:style-name="List_20_1_Content_First"> <text:span text:style-name="Strong_20_Emphasis">EIN</text:span> - Den Shelly so konfigurieren, dass er eingeschaltet ist, wenn er mit Strom versorgt wird.</text:p>
        </text:list-item>
        <text:list-item>
          <text:p text:style-name="List_20_1_Content"> <text:span text:style-name="Strong_20_Emphasis">AUS</text:span> - Den Shelly so konfigurieren, dass er ausgeschaltet ist, wenn er mit Strom versorgt wird.</text:p>
        </text:list-item>
        <text:list-item>
          <text:p text:style-name="List_20_1_Content"> <text:span text:style-name="Strong_20_Emphasis">Letzten Modus wiederherstellen</text:span> - Den Shelly so konfigurieren, dass der letzte Modus wiederhergestellt wird, in dem es sich befindet, wenn er mit Strom versorgt wird.</text:p>
        </text:list-item>
        <text:list-item>
          <text:p text:style-name="List_20_1_Content_Last"> <text:span text:style-name="Strong_20_Emphasis">SCHALTER</text:span> - Betreibt den Shelly entsprechend dem Status des an das Gerät angeschlossenen Schalters oder Knopfes.</text:p>
        </text:list-item>
      </text:list>
      <text:p text:style-name="Text_20_body"><text:span text:style-name="Strong_20_Emphasis">Schaltflächentyp</text:span></text:p>
      <text:list text:style-name="List_20_1" text:continue-numbering="false">
        <text:list-item>
          <text:p text:style-name="List_20_1_Content_First"> <text:span text:style-name="Strong_20_Emphasis">Taster</text:span> - Den Shelly auf Taster einstellen, einmal drücken für EIN und nochmals drücken für AUS.</text:p>
        </text:list-item>
        <text:list-item>
          <text:p text:style-name="List_20_1_Content"> <text:span text:style-name="Strong_20_Emphasis">Kippschalter</text:span> - Den Shelly auf Kippschalter stellen. Bedeutet die Funktion eines „normalen“ Lichtschalters.</text:p>
        </text:list-item>
        <text:list-item>
          <text:p text:style-name="List_20_1_Content"> <text:span text:style-name="Strong_20_Emphasis">Flankenschalter</text:span> - Schaltvorgang bei einer Änderung der Flanke auslösen.</text:p>
        </text:list-item>
        <text:list-item>
          <text:p text:style-name="List_20_1_Content"> <text:span text:style-name="Strong_20_Emphasis">Getrennter Schalter</text:span> - Der Schalter ist vom Relais getrennt. Keine Funktion des Schalters.</text:p>
        </text:list-item>
        <text:list-item>
          <text:p text:style-name="List_20_1_Content_Last"> <text:span text:style-name="Strong_20_Emphasis">Aktivierungs- oder Totmannschalter</text:span> - Kann für Bewegungssensoren verwendet werden. Der Eingang wird eingeschaltet und setzt den Auto-OFF-Timer zurück.</text:p>
        </text:list-item>
      </text:list>
      <text:p text:style-name="Text_20_body"><text:span text:style-name="Strong_20_Emphasis">Gerätetyp</text:span></text:p>
      <text:list text:style-name="List_20_1" text:continue-numbering="false">
        <text:list-item>
          <text:p text:style-name="LastListParagraph_List_20_1_Content_First"> Hier kann eine Bezeichnung des Gerätetyps eingetragen werden.</text:p>
        </text:list-item>
      </text:list>
      <text:p text:style-name="Text_20_body"><text:span text:style-name="Strong_20_Emphasis">Firmware</text:span> Update</text:p>
      <text:list text:style-name="List_20_1" text:continue-numbering="false">
        <text:list-item>
          <text:p text:style-name="LastListParagraph_List_20_1_Content_First"> Hier kann ein Firmwareupdate angestoßen werden. wenn „You have the latest version on your device!“ angezeigt wird, ist bereits die neueste Version aufgespielt. Für mutige kann auch die BETA Version aufgespielt werden.</text:p>
        </text:list-item>
      </text:list>
      <text:p text:style-name="Text_20_body"><text:span text:style-name="Strong_20_Emphasis">Zeitzone und Geostandort</text:span></text:p>
      <text:list text:style-name="List_20_1" text:continue-numbering="false">
        <text:list-item>
          <text:p text:style-name="LastListParagraph_List_20_1_Content_First"> Einstellung der Zeitzone, der Sommerzeiteinstellung und des Geo-Standortes. Wird bei Steuerung mit openHAB nicht wirklich benötigt.</text:p>
        </text:list-item>
      </text:list>
      <text:p text:style-name="Text_20_body"><text:span text:style-name="Strong_20_Emphasis">Gerätename</text:span></text:p>
      <text:list text:style-name="List_20_1" text:continue-numbering="false">
        <text:list-item>
          <text:p text:style-name="LastListParagraph_List_20_1_Content_First"> Hier kann der im System vergebene Name des Shelly1 eingetragen werden.</text:p>
        </text:list-item>
      </text:list>
      <text:p text:style-name="Text_20_body"><text:span text:style-name="Strong_20_Emphasis">Kanal Name</text:span></text:p>
      <text:list text:style-name="List_20_1" text:continue-numbering="false">
        <text:list-item>
          <text:p text:style-name="LastListParagraph_List_20_1_Content_First"> Eintrag des Kanalnamens. Wird bei Steuerung mit openHAB nicht wirklich benötigt.</text:p>
        </text:list-item>
      </text:list>
      <text:p text:style-name="Text_20_body"><text:span text:style-name="Strong_20_Emphasis">Werkseinstellungen zurückgesetzt</text:span></text:p>
      <text:list text:style-name="List_20_1" text:continue-numbering="false">
        <text:list-item>
          <text:p text:style-name="LastListParagraph_List_20_1_Content_First"> Auf Werkseinstellungen zurücksetzen. Die Verbindung zu Ihrem WiFi-Netzwerk wird getrennt und alle zugehörigen Benutzer, einschließlich ihnen, werden von diesem Gerät entfernt.<text:line-break/><text:span text:style-name="Strong_20_Emphasis">WARNUNG:</text:span> Wenn Sie dieses Gerät auf die Werkseinstellungen zurücksetzen, wird es aus Ihrem Konto entfernt und Sie müssen es neu hinzufügen (während Sie sich in Reichweite Ihres Geräts befinden), bevor Sie es wieder steuern können! </text:p>
        </text:list-item>
      </text:list>
      <text:p text:style-name="Text_20_body"><text:span text:style-name="Strong_20_Emphasis">Gerät neu starten</text:span></text:p>
      <text:list text:style-name="List_20_1" text:continue-numbering="false">
        <text:list-item>
          <text:p text:style-name="LastListParagraph_List_20_1_Content_First"> Einen Reboot durchführen.</text:p>
        </text:list-item>
      </text:list>
      <text:p text:style-name="Text_20_body"><text:span text:style-name="Strong_20_Emphasis">Gerät erkennbar</text:span></text:p>
      <text:list text:style-name="List_20_1" text:continue-numbering="false">
        <text:list-item>
          <text:p text:style-name="LastListParagraph_List_20_1_Content_First"> Der Shelly ist im WLAN sichtbar, d.h. die SSID wird übertragen.</text:p>
        </text:list-item>
      </text:list>
      <text:p text:style-name="Text_20_body"><text:span text:style-name="Strong_20_Emphasis">Soft-Neustart, wenn die WLAN-Verbindung unterbrochen wird</text:span></text:p>
      <text:list text:style-name="List_20_1" text:continue-numbering="false">
        <text:list-item>
          <text:p text:style-name="LastListParagraph_List_20_1_Content_First"> Das Gerät wird einmal neu gestartet, wenn es die Verbindung zum Netzwerk-Gateway verliert und es nicht wiederherstellen kann. Der Neustart ändert weder den Status der Ausgänge noch andere Parameter.</text:p>
        </text:list-item>
      </text:list>
      <text:p text:style-name="Text_20_body"><text:span text:style-name="Strong_20_Emphasis">Externer Schalter</text:span></text:p>
      <text:list text:style-name="List_20_1" text:continue-numbering="false">
        <text:list-item>
          <text:p text:style-name="LastListParagraph_List_20_1_Content_First"> Das externe Switch-Add-On aktivieren.</text:p>
        </text:list-item>
      </text:list>
      <text:p text:style-name="Text_20_body"><text:span text:style-name="Strong_20_Emphasis">Lange Push-Zeit</text:span></text:p>
      <text:list text:style-name="List_20_1" text:continue-numbering="false">
        <text:list-item>
          <text:p text:style-name="LastListParagraph_List_20_1_Content_First"> Die Zeit für einen langen Tastendruck einstellen. Default 800 mS.</text:p>
        </text:list-item>
      </text:list>
      <text:p text:style-name="Text_20_body"><text:span text:style-name="Strong_20_Emphasis">Geräteinformationen</text:span></text:p>
      <text:list text:style-name="List_20_1" text:continue-numbering="false">
        <text:list-item>
          <text:p text:style-name="LastListParagraph_List_20_1_Content_First"> Hier wird die Seriennummer und dir WLAN Daten angezeit. Das Debug Log kann hier eingeschaltet werden. <text:span text:style-name="Emphasis">Aktivieren Sie die Protokollierung nicht ohne Grund. Dies verlangsamt das Gerät und führt zu einer Alterung des Flash-Speichers.</text:span></text:p>
        </text:list-item>
      </text:list>
      <text:h text:style-name="Heading_20_1" text:outline-level="1"><text:bookmark-start text:name="__RefHeading___quellen_5"/><text:bookmark-start text:name="quellen"/>Quellen<text:bookmark-end text:name="__RefHeading___quellen_5"/><text:bookmark-end text:name="quellen"/></text:h>
      <text:p text:style-name="Text_20_body"><text:a xlink:type="simple" xlink:href="https://www.edenhofer.at/lib/exe/fetch.php?media=openhab:shelly1.pdf" text:style-name="Internet_20_link" text:visited-style-name="Visited_20_Internet_20_Link">Shelly1 Installationsdatenblatt deutsch</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3::05:12</meta:creation-date>
    <dc:creator>Generated</dc:creator>
    <dc:date>2026-09-16T13::05:12</dc:date>
    <dc:language>en-US</dc:language>
    <meta:editing-cycles>1</meta:editing-cycles>
    <meta:editing-duration>PT0S</meta:editing-duration>
    <dc:title>shelly1</dc:title>
  </office:meta>
</office:document-meta>
</file>