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6ee270d6afb18a1e7f642ba26e513d33.jpg"/>
  <manifest:file-entry manifest:media-type="image/jpeg" manifest:full-path="Pictures/3937acfb34387824399c09df46ae9d8c.jpg"/>
  <manifest:file-entry manifest:media-type="image/jpeg" manifest:full-path="Pictures/3f640879f367e5bc41efc1bb03f19a65.jpg"/>
  <manifest:file-entry manifest:media-type="image/png" manifest:full-path="Pictures/02f9c82fe3065f72fb67ce78e5c20321.png"/>
  <manifest:file-entry manifest:media-type="image/png" manifest:full-path="Pictures/cf252f6f95051cdd3f2af9e32f70bf55.png"/>
  <manifest:file-entry manifest:media-type="image/jpeg" manifest:full-path="Pictures/b7e7d7f12cb72edd9f380cc6048f612e.jpg"/>
  <manifest:file-entry manifest:media-type="image/svg+xml" manifest:full-path="Pictures/ad90f3d974959bf43214c57e98bca970.sv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ex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rpi_dw_tt"/><text:bookmark-start text:name="__RefHeading___tips_und_tricks_1"/><text:bookmark-start text:name="tips_und_tricks"/>Tips und Tricks<text:bookmark-end text:name="__RefHeading___tips_und_tricks_1"/><text:bookmark-end text:name="tips_und_tricks"/></text:h>
      <text:p text:style-name="Text_20_body">⇒ <text:span text:style-name="Emphasis"> administrator | 23-Feb-2019 16:27 </text:span></text:p>
      <text:h text:style-name="Heading_20_2" text:outline-level="2"><text:bookmark-start text:name="__RefHeading___zu_lange_textdateien_2"/><text:bookmark-start text:name="zu_lange_textdateien"/>Zu lange Textdateien<text:bookmark-end text:name="__RefHeading___zu_lange_textdateien_2"/><text:bookmark-end text:name="zu_lange_textdateien"/></text:h>
      <table:table table:style-name="Table">
        <table:table-column table:style-name="odt_auto_style_table_column_1_1"/>
        <table:table-column table:style-name="odt_auto_style_table_column_1_2"/>
        <table:table-row>
          <table:table-cell office:value-type="string" table:style-name="tablecell"/>
          <table:table-cell office:value-type="string" table:style-name="tablecell">
            <text:p text:style-name="tablealignleft"><text:span text:style-name="Strong_20_Emphasis"><text:span text:style-name=""><text:span text:style-name="underline">Wichtig!</text:span></text:span></text:span><text:line-break/>Jede Seite im Dokuwiki wird in einer Textdatei gespeichert.<text:line-break/>
Wenn diese zu viele Zeilen hat, treten eigenartige Effekte wie abgeschnittener oder gelöschter Text in &lt;code&gt;-Bereichen auf.<text:line-break/>
Wo diese Grenze liegt ist auch in den diversen Foren nicht eruierbar.<text:line-break/>
Daher im Notfall die Seiten anders struktuieren. 
</text:p>
          </table:table-cell>
        </table:table-row>
      </table:table>
      <text:p text:style-name="Horizontal_20_Line"/>
      <text:h text:style-name="Heading_20_2" text:outline-level="2"><text:bookmark-start text:name="__RefHeading___einzelne_seite_exportieren_3"/><text:bookmark-start text:name="einzelne_seite_exportieren"/>Einzelne Seite exportieren<text:bookmark-end text:name="__RefHeading___einzelne_seite_exportieren_3"/><text:bookmark-end text:name="einzelne_seite_exportieren"/></text:h>
      <text:p text:style-name="Text_20_body">Am Ende des Links in der Eingabezeile <text:span text:style-name="Source_20_Text"><text:span text:style-name="Strong_20_Emphasis">&amp;do=export_xhtml</text:span></text:span> anhängen.
<draw:frame draw:style-name="media" draw:name="0" text:anchor-type="as-char" draw:z-index="0" svg:width="13.229166666667cm" svg:height="1.0857631389489cm"><draw:image xlink:href="Pictures/6ee270d6afb18a1e7f642ba26e513d33.jpg" xlink:type="simple" xlink:show="embed" xlink:actuate="onLoad"/></draw:frame></text:p>
      <text:p text:style-name="Horizontal_20_Line"/>
      <text:h text:style-name="Heading_20_2" text:outline-level="2"><text:bookmark-start text:name="__RefHeading___vergessenes_passwort_4"/><text:bookmark-start text:name="vergessenes_passwort"/>Vergessenes Passwort<text:bookmark-end text:name="__RefHeading___vergessenes_passwort_4"/><text:bookmark-end text:name="vergessenes_passwort"/></text:h>
      <text:p text:style-name="Text_20_body">Falls das Administrator-Passwort abhanden kommt, einen neuen User mit Administratorrechten in die <text:span text:style-name="Emphasis">/dokuwiki</text:span>/conf/user.auth.php einfügen. In dieser Datei sind die User mit Rechten und Passwörtern in MD5 eingetragen. </text:p>
      <text:p text:style-name="Preformatted_20_Text">sudo nano .../dokuwiki/conf/user.auth.php</text:p>
      <text:p text:style-name="Text_20_body"><text:span text:style-name="Source_20_Text">…/dokuwiki</text:span> muss das Dokuwikiverzeichnis sein. In dieser Datei nach der letzten Zeile den neuen User eintragen:</text:p>
      <text:p text:style-name="Preformatted_20_Text">test:1a1dc91c907325c69271ddf0c944bc72:test:test@test.com:admin,user</text:p>
      <text:p text:style-name="Text_20_body">Das sollte dann in etwa so aussehen:</text:p>
      <table:table table:style-name="Table">
        <table:table-column table:style-name="odt_auto_style_table_column_2_1"/>
        <table:table-row>
          <table:table-cell office:value-type="string" table:style-name="tablecell">
            <text:p text:style-name="Preformatted_20_Text"># users.auth.php<text:line-break/># &lt;?php exit()?&gt;<text:line-break/># Don't modify the lines above<text:line-break/>#<text:line-break/># Userfile<text:line-break/>#<text:line-break/># Format:<text:line-break/>#<text:line-break/># login:passwordhash:Real Name:email:groups,comma,seperated<text:line-break/> <text:line-break/>admin:$1$mreLgwU9$KW54/kHo48Sgt..KLJTFIo/:Anwender:user@webadresse.at:admin,user<text:line-break/>test:1a1dc91c907325c69271ddf0c944bc72:test:test@test.com:admin,user</text:p>
          </table:table-cell>
        </table:table-row>
      </table:table>
      <text:p text:style-name="Text_20_body">Mit diesen Einstellungen kann man sich als User <text:span text:style-name="Source_20_Text"><text:span text:style-name="Strong_20_Emphasis">test</text:span></text:span> mit dem Kennwort <text:span text:style-name="Source_20_Text"><text:span text:style-name="Strong_20_Emphasis">pass</text:span></text:span> Anmelden und im Usermanager von Dokuwiki dem User <text:span text:style-name="Source_20_Text"><text:span text:style-name="Strong_20_Emphasis">admin</text:span></text:span> ein neues Kennwort vergeben. den User <text:span text:style-name="Source_20_Text"><text:span text:style-name="Strong_20_Emphasis">test</text:span></text:span> im Usermanager wieder löschen.</text:p>
      <text:p text:style-name="Horizontal_20_Line"/>
      <text:h text:style-name="Heading_20_2" text:outline-level="2"><text:bookmark-start text:name="__RefHeading___windows_links_5"/><text:bookmark-start text:name="windows_links"/>Windows Links<text:bookmark-end text:name="__RefHeading___windows_links_5"/><text:bookmark-end text:name="windows_links"/></text:h>
      <text:p text:style-name="Text_20_body"><draw:frame draw:style-name="mediaright" draw:name="1" text:anchor-type="paragraph" draw:z-index="1" svg:width="10.583333333333cm" svg:height="3.071056547619cm"><draw:image xlink:href="Pictures/3937acfb34387824399c09df46ae9d8c.jpg" xlink:type="simple" xlink:show="embed" xlink:actuate="onLoad"/></draw:frame>
<text:line-break/>
Da es unter Windows mit Firefox nicht möglich ist, direkt auf verlinkte Dateien, in meinem Fall PDF-Dokumente, zuzugreifen, habe ich einen Workaround geschaffen.<text:line-break/>
<text:line-break/>
<text:line-break/>
<draw:frame draw:style-name="medialeft" draw:name="2" text:anchor-type="paragraph" draw:z-index="2" svg:width="3.96875cm" style:rel-width="100%" svg:height="2.0368716931217cm" style:rel-height="scale"><draw:image xlink:href="Pictures/3f640879f367e5bc41efc1bb03f19a65.jpg" xlink:type="simple" xlink:show="embed" xlink:actuate="onLoad"/></draw:frame> Auf dem RPi wurde beim Installieren ein WEB-Server mitinstalliert. Im Verzeichnis <text:span text:style-name="Strong_20_Emphasis"><text:span text:style-name="Source_20_Text">/www/html/</text:span></text:span> wurde ein Ordner <text:span text:style-name="Strong_20_Emphasis"><text:span text:style-name="Source_20_Text">/pdf</text:span></text:span> erstellt, und in diesen die benötigten Dokumente kopiert.<text:line-break/>
<text:line-break/></text:p>
      <text:p text:style-name="Text_20_body">Der Aufruf erfolgt mit einem externen Link <draw:frame draw:style-name="media" draw:name="Externer Link Legend" text:anchor-type="as-char" draw:z-index="0" svg:width="0.396875cm"><draw:text-box><text:p text:style-name="legendcenter"><draw:frame draw:style-name="media" draw:name="Externer Link" text:anchor-type="as-char" draw:z-index="3" svg:width="0.396875cm" svg:height="0.396875cm"><draw:image xlink:href="Pictures/02f9c82fe3065f72fb67ce78e5c20321.png" xlink:type="simple" xlink:show="embed" xlink:actuate="onLoad"/></draw:frame>Externer Link</text:p></draw:text-box></draw:frame>.</text:p>
      <text:p text:style-name="Text_20_body"><text:span text:style-name="Source_20_Text">[[http://192.168.20.210\pdf\4002.pdf|Datenblatt HCF4002]]\\</text:span><text:line-break/></text:p>
      <text:p text:style-name="Text_20_body">In der Seitendarstellung wird der Link mit einer Weltkugel als externer Link gekennzeichnet</text:p>
      <text:p text:style-name="Text_20_body"><text:span text:style-name="Source_20_Text"><text:span text:style-name="Strong_20_Emphasis">HCF4002</text:span> - Dual 4-input NOR gate     <text:a xlink:type="simple" xlink:href="http://192.168.20.210\pdf\4002.pdf" text:style-name="Internet_20_link" text:visited-style-name="Visited_20_Internet_20_Link">Datenblatt HCF4002</text:a></text:span><text:line-break/></text:p>
      <text:p text:style-name="Text_20_body">und kann direkt angesprochen werden.</text:p>
      <text:p text:style-name="Horizontal_20_Line"/>
      <text:h text:style-name="Heading_20_2" text:outline-level="2"><text:bookmark-start text:name="__RefHeading___icons_als_links_6"/><text:bookmark-start text:name="icons_als_links"/>Icons als Links<text:bookmark-end text:name="__RefHeading___icons_als_links_6"/><text:bookmark-end text:name="icons_als_links"/></text:h>
      <text:p text:style-name="Text_20_body">Wenn gewünscht, kann ein Link auch über ein Icon verfolgt werden, wobei es egal ist, ob interner oder externer Link. So ergibt die Zeile:</text:p>
      <text:p text:style-name="Preformatted_20_Text">[[http://192.168.20.210/pdf/4000.pdf|{{:icons:go-redo.png?30|Datenblatt HCF4000}}]] Datenblatt HCF4000</text:p>
      <text:p text:style-name="Text_20_body">die folgende Anzeige:</text:p>
      <text:p text:style-name="Text_20_body"><draw:a xlink:type="simple" xlink:href="http://192.168.20.210/pdf/4000.pdf"><draw:frame draw:style-name="media" draw:name="Datenblatt HCF4000 Legend" text:anchor-type="as-char" draw:z-index="0" svg:width="0.79375cm"><draw:text-box><text:p text:style-name="legendcenter"><draw:frame draw:style-name="media" draw:name="Datenblatt HCF4000" text:anchor-type="as-char" draw:z-index="4" svg:width="0.79375cm" svg:height="0.79375cm"><draw:image xlink:href="Pictures/cf252f6f95051cdd3f2af9e32f70bf55.png" xlink:type="simple" xlink:show="embed" xlink:actuate="onLoad"/></draw:frame>Datenblatt HCF4000</text:p></draw:text-box></draw:frame></draw:a> Datenblatt HCF4000</text:p>
      <text:p text:style-name="Text_20_body">Da die Icons in der Workgroup <text:span text:style-name="Source_20_Text">icons</text:span> gespeichert wurden, ist der Ort dieser Grafiken anzugeben <text:span text:style-name="Source_20_Text">:icons:</text:span></text:p>
      <text:p text:style-name="Horizontal_20_Line"/>
      <text:h text:style-name="Heading_20_2" text:outline-level="2"><text:bookmark-start text:name="__RefHeading___anzeigen_des_quelltextes_abschalten_7"/><text:bookmark-start text:name="anzeigen_des_quelltextes_abschalten"/>Anzeigen des Quelltextes abschalten<text:bookmark-end text:name="__RefHeading___anzeigen_des_quelltextes_abschalten_7"/><text:bookmark-end text:name="anzeigen_des_quelltextes_abschalten"/></text:h>
      <text:p text:style-name="Text_20_body">Falls die Anzeige des Quelltextes nicht erwünscht ist, kann das durch einen Konfigurationseintrag abgeschaltet werden. Im Admin-Bereich → Konfigurations-Manager → Authentifizierung eine Haken bei Quelltext betrachten/exportieren setzen.</text:p>
      <text:p text:style-name="Text_20_body"><draw:frame draw:style-name="media" draw:name="5" text:anchor-type="as-char" draw:z-index="5" svg:width="18.520833333333cm" style:rel-width="100%" svg:height="5.3812294311236cm" style:rel-height="scale"><draw:image xlink:href="Pictures/b7e7d7f12cb72edd9f380cc6048f612e.jpg" xlink:type="simple" xlink:show="embed" xlink:actuate="onLoad"/></draw:frame></text:p>
      <text:p text:style-name="Horizontal_20_Line"/>
      <text:h text:style-name="Heading_20_2" text:outline-level="2"><text:bookmark-start text:name="__RefHeading___konfiguration_sneaky_index_8"/><text:bookmark-start text:name="konfiguration_sneaky_index"/>Konfiguration sneaky_index<text:bookmark-end text:name="__RefHeading___konfiguration_sneaky_index_8"/><text:bookmark-end text:name="konfiguration_sneaky_index"/></text:h>
      <text:p text:style-name="Text_20_body">Wenn diese Option aktiviert ist, werden Namespaces, für die ein Benutzer keine Leseberechtigung besitzt, nicht im Namespace-Index (auch bekannt als Sitemap) angezeigt. Dies kann die Indexansicht beschränken, wenn tiefere Namespaces höhere Berechtigungen als die oben genannten haben (was normalerweise der Fall ist). Nicht zu empfehlen, außer für paranoide Menschen <draw:frame draw:style-name="media" draw:name="6" text:anchor-type="as-char" draw:z-index="6" svg:width="" svg:rel-width="100%" svg:height="0cm"><draw:image xlink:href="Pictures/ad90f3d974959bf43214c57e98bca970.svg" xlink:type="simple" xlink:show="embed" xlink:actuate="onLoad"/></draw:frame>.</text:p>
      <text:list text:style-name="List_20_1" text:continue-numbering="false">
        <text:list-item>
          <text:p text:style-name="List_20_1_Content_First"> Type: Boolean</text:p>
        </text:list-item>
        <text:list-item>
          <text:p text:style-name="List_20_1_Content_Last"> Default: 0</text:p>
        </text:list-item>
      </text:list>
      <text:p text:style-name="Text_20_body"><text:span text:style-name="Strong_20_Emphasis">Siehe weiters:</text:span></text:p>
      <text:list text:style-name="List_20_1" text:continue-numbering="false">
        <text:list-item>
          <text:p text:style-name="List_20_1_Content_First"> <text:a xlink:type="simple" xlink:href="https://www.dokuwiki.org/config" text:style-name="Internet_20_link" text:visited-style-name="Visited_20_Internet_20_Link">Configuring DokuWiki</text:a></text:p>
        </text:list-item>
        <text:list-item>
          <text:p text:style-name="List_20_1_Content_Last"> <text:a xlink:type="simple" xlink:href="https://www.dokuwiki.org/plugin:sneakyindexfix" text:style-name="Internet_20_link" text:visited-style-name="Visited_20_Internet_20_Link">Sneakyindexfix: Plugin to show namespace if one has higher permission in deeper namespace</text:a></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ex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09T19::55:43</meta:creation-date>
    <dc:creator>Generated</dc:creator>
    <dc:date>2026-08-09T19::55:43</dc:date>
    <dc:language>en-US</dc:language>
    <meta:editing-cycles>1</meta:editing-cycles>
    <meta:editing-duration>PT0S</meta:editing-duration>
    <dc:title>rpi_dw_tt</dc:title>
  </office:meta>
</office:document-meta>
</file>