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270685795cf0d220b4f9b36d620c5b.jpg"/>
  <manifest:file-entry manifest:media-type="image/jpeg" manifest:full-path="Pictures/48a26a98018cea232865c65bec2b5c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_geek"/><text:bookmark-start text:name="__RefHeading___inhaltsverzeichnisse_pigeek_1"/><text:bookmark-start text:name="inhaltsverzeichnisse_pigeek"/>Inhaltsverzeichnisse PiGeek<text:bookmark-end text:name="__RefHeading___inhaltsverzeichnisse_pigeek_1"/><text:bookmark-end text:name="inhaltsverzeichnisse_pigeek"/></text:h>
      <text:p text:style-name="Text_20_body"><draw:a xlink:type="simple" xlink:href="https://www.edenhofer.at/doku.php?id=pigeek0219"><draw:frame draw:style-name="media" draw:name="Raspberry Pi Geek 01-02/2019 Legend" text:anchor-type="as-char" draw:z-index="0" svg:width="2.7516666666667cm" style:rel-width="100%"><draw:text-box><text:p text:style-name="legendcenter"><draw:frame draw:style-name="media" draw:name="Raspberry Pi Geek 01-02/2019" text:anchor-type="as-char" draw:z-index="0" svg:width="2.7516666666667cm" style:rel-width="100%" svg:height="3.8890222222222cm" style:rel-height="scale"><draw:image xlink:href="Pictures/6b270685795cf0d220b4f9b36d620c5b.jpg" xlink:type="simple" xlink:show="embed" xlink:actuate="onLoad"/></draw:frame>Raspberry Pi Geek 01-02/2019</text:p></draw:text-box></draw:frame></draw:a> 
<draw:a xlink:type="simple" xlink:href="https://www.edenhofer.at/doku.php?id=pigeek0419"><draw:frame draw:style-name="media" draw:name="Raspberry Pi Geek 03-04/2019 Legend" text:anchor-type="as-char" draw:z-index="0" svg:width="2.7516666666667cm" style:rel-width="100%"><draw:text-box><text:p text:style-name="legendcenter"><draw:frame draw:style-name="media" draw:name="Raspberry Pi Geek 03-04/2019" text:anchor-type="as-char" draw:z-index="1" svg:width="2.7516666666667cm" style:rel-width="100%" svg:height="3.8890222222222cm" style:rel-height="scale"><draw:image xlink:href="Pictures/48a26a98018cea232865c65bec2b5ce4.jpg" xlink:type="simple" xlink:show="embed" xlink:actuate="onLoad"/></draw:frame>Raspberry Pi Geek 03-04/2019</text:p></draw:text-box></draw:frame></draw:a> 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8:31</meta:creation-date>
    <dc:creator>Generated</dc:creator>
    <dc:date>2026-09-16T13::28:31</dc:date>
    <dc:language>en-US</dc:language>
    <meta:editing-cycles>1</meta:editing-cycles>
    <meta:editing-duration>PT0S</meta:editing-duration>
    <dc:title>pi_geek</dc:title>
  </office:meta>
</office:document-meta>
</file>