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8aa3f471f30a0148c895f4663c9a18.jpg"/>
  <manifest:file-entry manifest:media-type="image/jpeg" manifest:full-path="Pictures/49ab3dd929cbedc49e61208c44b188a9.jpg"/>
  <manifest:file-entry manifest:media-type="image/jpeg" manifest:full-path="Pictures/41f633086faa79c7aedafda68f347f57.jpg"/>
  <manifest:file-entry manifest:media-type="image/png" manifest:full-path="Pictures/96ddc10e85e51e62106f44c76c1f447a.png"/>
  <manifest:file-entry manifest:media-type="image/jpeg" manifest:full-path="Pictures/8567208ce1991247ad2fc22b775eb87a.jpg"/>
  <manifest:file-entry manifest:media-type="image/jpeg" manifest:full-path="Pictures/f22c31b1efdb919073636b704aab9961.jpg"/>
  <manifest:file-entry manifest:media-type="image/jpeg" manifest:full-path="Pictures/fe6ae20fc268a7cb07c9215c3c8c49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y_putty"/><text:bookmark-start text:name="__RefHeading___key-basierte_ssh_logins_mit_putty_1"/><text:bookmark-start text:name="key-basierte_ssh_logins_mit_putty"/>Key-basierte SSH Logins mit PuTTY<text:bookmark-end text:name="__RefHeading___key-basierte_ssh_logins_mit_putty_1"/><text:bookmark-end text:name="key-basierte_ssh_logins_mit_putty"/></text:h>
      <text:p text:style-name="Text_20_body">Hier wird beschrieben, wie man vom Windows-Desktop mit PuTTY auf den Pi mit SSH verbinden kann, ohne Username und Passwort einzugeben.</text:p>
      <text:p text:style-name="Text_20_body">Benötigt wird dazu PuTTY als SSH Client und Puttygen zum Erzeugen der Keys. Alle benötigten Programme sind 
<text:a xlink:type="simple" xlink:href="http://www.chiark.greenend.org.uk/~sgtatham/putty/download.html" text:style-name="Internet_20_link" text:visited-style-name="Visited_20_Internet_20_Link">hier</text:a> zu finden.<text:line-break/>
Die Programme sind ausführbar und müssen daher nicht installiert werden</text:p>
      <text:h text:style-name="Heading_20_2" text:outline-level="2"><text:bookmark-start text:name="__RefHeading___ein_keypaar_generieren_2"/><text:bookmark-start text:name="ein_keypaar_generieren"/>Ein Keypaar generieren<text:bookmark-end text:name="__RefHeading___ein_keypaar_generieren_2"/><text:bookmark-end text:name="ein_keypaar_generieren"/></text:h>
      <text:p text:style-name="Text_20_body">Mit PuTTYgen wird nun ein private/public Keypaar erzeugt. Dafür wird nun der PuTTY Key Generator gestartet. Die Einstellun­gen wie im Bild vor­nehmen:</text:p>
      <text:p text:style-name="Text_20_body"><draw:frame draw:style-name="mediacenter" draw:name="0" text:anchor-type="paragraph" draw:z-index="0" svg:width="11.509375cm" svg:height="11.059583333333cm"><draw:image xlink:href="Pictures/b28aa3f471f30a0148c895f4663c9a18.jpg" xlink:type="simple" xlink:show="embed" xlink:actuate="onLoad"/></draw:frame></text:p>
      <text:p text:style-name="Text_20_body"><text:line-break/>
Auf <text:span text:style-name="Source_20_Text"><text:span text:style-name="Strong_20_Emphasis">Generate</text:span></text:span> drücken und und während der Erstellung der Keys den Cursor mit der Maus über das leere Feld bewegen.</text:p>
      <text:p text:style-name="Text_20_body"><draw:frame draw:style-name="mediacenter" draw:name="1" text:anchor-type="paragraph" draw:z-index="1" svg:width="11.509375cm" svg:height="11.059583333333cm"><draw:image xlink:href="Pictures/49ab3dd929cbedc49e61208c44b188a9.jpg" xlink:type="simple" xlink:show="embed" xlink:actuate="onLoad"/></draw:frame></text:p>
      <text:p text:style-name="Text_20_body"><text:line-break/>
Es wurde ein private/public Keypaar erzeugt. Auf die Eingabe von Key Comment und Key Passphrase wird hier verzichtet. Bei Key Comment wird üblicherweise die Mail-Adresse eingetragen. Mit der Key Passphrase kann ein Kennwort eingegeben werden, welches dann beim Verbindungsvorgang eingegeben werden muss. Es erhöht zwar die Sicherheit, ist aber in geschlossenen Netzwerken nicht unbedingt erforderlich.</text:p>
      <text:p text:style-name="Text_20_body"><draw:frame draw:style-name="mediacenter" draw:name="2" text:anchor-type="paragraph" draw:z-index="2" svg:width="11.509375cm" svg:height="11.059583333333cm"><draw:image xlink:href="Pictures/41f633086faa79c7aedafda68f347f57.jpg" xlink:type="simple" xlink:show="embed" xlink:actuate="onLoad"/></draw:frame></text:p>
      <text:p text:style-name="Text_20_body"><text:line-break/></text:p>
      <text:p text:style-name="Text_20_body">Public und private Key speichern. Den Public Key als Textdatei (zB. id_rsa.txt) und Private Key mit der Endung .ppk speichern.
<text:line-break/>
<text:span text:style-name="Source_20_Text"><text:span text:style-name="Strong_20_Emphasis"> Den Private Key vornehmlich in einem Bereich speichern, in dem nur der Anwender Zugriff hat. </text:span></text:span>
<text:line-break/>
<text:line-break/></text:p>
      <text:h text:style-name="Heading_20_2" text:outline-level="2"><text:bookmark-start text:name="__RefHeading___den_public_key_auf_dem_raspberry_speichern_3"/><text:bookmark-start text:name="den_public_key_auf_dem_raspberry_speichern"/>Den Public Key auf dem Raspberry Speichern<text:bookmark-end text:name="__RefHeading___den_public_key_auf_dem_raspberry_speichern_3"/><text:bookmark-end text:name="den_public_key_auf_dem_raspberry_speichern"/></text:h>
      <text:p text:style-name="Text_20_body">Den Public Key nun auf den Raspberry übertragen. Das Programm FileZilla ist zB. ein geeigneter FTP-Client um den Datentransfer durchzuführen.</text:p>
      <text:p text:style-name="Text_20_body"><draw:frame draw:style-name="mediacenter" draw:name="3" text:anchor-type="paragraph" draw:z-index="3" svg:width="15.954375cm" svg:height="2.6722916666667cm"><draw:image xlink:href="Pictures/96ddc10e85e51e62106f44c76c1f447a.png" xlink:type="simple" xlink:show="embed" xlink:actuate="onLoad"/></draw:frame></text:p>
      <text:p text:style-name="Text_20_body">Die Datei <text:span text:style-name="Source_20_Text"><text:span text:style-name="Strong_20_Emphasis">id_rsa.txt</text:span></text:span> in das Verzeichnis pi am Raspberry kopieren.</text:p>
      <text:p text:style-name="Text_20_body">Auf dem Raspberry als User pi einloggen und in der Konsole ein Verzeichnis .ssh anlegen:</text:p>
      <text:p text:style-name="Preformatted_20_Text">mkdir ~/.ssh<text:line-break/>chmod 700 ~/.ssh<text:line-break/><text:line-break/>sudo cat id_rsa.txt &gt;&gt; ~/.ssh/authorized_keys<text:line-break/><text:line-break/>nano ~/.ssh/authorized_keys</text:p>
      <text:p text:style-name="Text_20_body">In der Datei <text:span text:style-name="Source_20_Text"><text:span text:style-name="Strong_20_Emphasis">authorized_keys</text:span></text:span> muss der Key in einer einzelnen Zeile stehen, dh., es sind alle Zeilenvorschübe etc. zu entfernen. Vor dem eigentlichen Key muss <text:span text:style-name="Source_20_Text"><text:span text:style-name="Strong_20_Emphasis">ssh-rsa</text:span></text:span> eingefügt werden, falls nicht vorhanden. Es sollte etwa so wie im Bild aussehen.</text:p>
      <text:p text:style-name="Preformatted_20_Text"><text:line-break/>---- BEGIN SSH2 PUBLIC KEY ----<text:line-break/>Comment: "rsa-key-20170207"<text:line-break/>ssh-rsa AAAAB3NzaC1yc2EAAAABJQAAAQEApInMGIfA370....$<text:line-break/>---- END SSH2 PUBLIC KEY ----<text:line-break/></text:p>
      <text:p text:style-name="Text_20_body"><text:line-break/>
<text:line-break/></text:p>
      <text:h text:style-name="Heading_20_2" text:outline-level="2"><text:bookmark-start text:name="__RefHeading___sshd_konfigurieren_4"/><text:bookmark-start text:name="sshd_konfigurieren"/>SSHD Konfigurieren<text:bookmark-end text:name="__RefHeading___sshd_konfigurieren_4"/><text:bookmark-end text:name="sshd_konfigurieren"/></text:h>
      <text:p text:style-name="Text_20_body"><text:span text:style-name="Source_20_Text"><text:span text:style-name="Strong_20_Emphasis">sudo nano /etc/ssh/sshd_config</text:span></text:span></text:p>
      <text:p text:style-name="Text_20_body">In der sshd_config folgenden Eintrag kontrollieren und eventuell vornehmen</text:p>
      <text:p text:style-name="Preformatted_20_Text"><text:line-break/>RSAAuthentication yes<text:line-break/>PubkeyAuthentication yes<text:line-break/>AuthorizedKeysFile .ssh/authorized_keys<text:line-break/></text:p>
      <text:p text:style-name="Text_20_body">und dann den sshd neu starten:</text:p>
      <text:p text:style-name="Text_20_body"><text:span text:style-name="Source_20_Text"><text:span text:style-name="Strong_20_Emphasis">sudo  /etc/init.d/ssh restart</text:span></text:span>
<text:line-break/>
<text:line-break/></text:p>
      <text:h text:style-name="Heading_20_2" text:outline-level="2"><text:bookmark-start text:name="__RefHeading___den_private_key_an_das_profil_binden_5"/><text:bookmark-start text:name="den_private_key_an_das_profil_binden"/>Den Private Key an das Profil binden<text:bookmark-end text:name="__RefHeading___den_private_key_an_das_profil_binden_5"/><text:bookmark-end text:name="den_private_key_an_das_profil_binden"/></text:h>
      <text:p text:style-name="Text_20_body">PuTTY starten, das Profil laden und die Kategorie SSH/Auth aufrufen
<draw:frame draw:style-name="media" draw:name="4" text:anchor-type="as-char" draw:z-index="4" svg:width="12.065cm" svg:height="6.6939583333333cm"><draw:image xlink:href="Pictures/8567208ce1991247ad2fc22b775eb87a.jpg" xlink:type="simple" xlink:show="embed" xlink:actuate="onLoad"/></draw:frame></text:p>
      <text:p text:style-name="Text_20_body">im Feld <text:span text:style-name="Source_20_Text"><text:span text:style-name="Strong_20_Emphasis">Connection / Data Auto-login username</text:span></text:span> den User  <text:span text:style-name="Source_20_Text"><text:span text:style-name="Strong_20_Emphasis">pi</text:span></text:span> eintragen.
<draw:frame draw:style-name="media" draw:name="5" text:anchor-type="as-char" draw:z-index="5" svg:width="16.166041666667cm" svg:height="15.372291666667cm"><draw:image xlink:href="Pictures/f22c31b1efdb919073636b704aab9961.jpg" xlink:type="simple" xlink:show="embed" xlink:actuate="onLoad"/></draw:frame></text:p>
      <text:p text:style-name="Text_20_body">Im Feld <text:span text:style-name="Source_20_Text"><text:span text:style-name="Strong_20_Emphasis">Private key file for authentication</text:span></text:span> Ort und Name des Private Key Files eintragen, wieder zurück in die Katgorie <text:span text:style-name="Source_20_Text"><text:span text:style-name="Strong_20_Emphasis">Session</text:span></text:span> und die Taste <text:span text:style-name="Source_20_Text"><text:span text:style-name="Strong_20_Emphasis">Save</text:span></text:span> drücken.<text:line-break/>
<text:line-break/>
Für ein Login am Raspberry nun PuTTY Starten und das entsprechende Profil auswählen.<text:line-break/>
<draw:frame draw:style-name="media" draw:name="6" text:anchor-type="as-char" draw:z-index="6" svg:width="11.90625cm" svg:height="2.6127604166667cm"><draw:image xlink:href="Pictures/fe6ae20fc268a7cb07c9215c3c8c4902.jpg" xlink:type="simple" xlink:show="embed" xlink:actuate="onLoad"/></draw:frame>
<text:line-break/>
<text:line-break/></text:p>
      <text:h text:style-name="Heading_20_2" text:outline-level="2"><text:bookmark-start text:name="__RefHeading___kennwortauthentifizierung_auf_dem_raspberry_pi_deaktivieren_6"/><text:bookmark-start text:name="kennwortauthentifizierung_auf_dem_raspberry_pi_deaktivieren"/>Kennwortauthentifizierung auf dem Raspberry Pi deaktivieren<text:bookmark-end text:name="__RefHeading___kennwortauthentifizierung_auf_dem_raspberry_pi_deaktivieren_6"/><text:bookmark-end text:name="kennwortauthentifizierung_auf_dem_raspberry_pi_deaktivieren"/></text:h>
      <text:p text:style-name="Text_20_body">Nachdem wir nun eine Verbindung mit dem Raspberry Pi mithilfe von Schlüsseln herstellen können, kann die Kennwortauthentifizierung für zusätzliche Sicherheit vollständig deaktiviert werden. Damit kann man sich nur mehr von Rechnern mit dem PI verbinden, auf denen der <text:span text:style-name="Source_20_Text"><text:span text:style-name="Strong_20_Emphasis">Public Key</text:span></text:span> gespeichert ist.</text:p>
      <text:p text:style-name="Text_20_body">Dazu die SSHD Configuration öffnen</text:p>
      <text:p text:style-name="Text_20_body"><text:span text:style-name="Source_20_Text"><text:span text:style-name="Strong_20_Emphasis">sudo nano /etc/ssh/sshd_config</text:span></text:span></text:p>
      <text:p text:style-name="Text_20_body">und den Eintrag <text:span text:style-name="Source_20_Text"><text:span text:style-name="Strong_20_Emphasis">PasswordAuthentication yes</text:span></text:span> auf <text:span text:style-name="Source_20_Text"><text:span text:style-name="Strong_20_Emphasis">PasswordAuthentication no</text:span></text:span> ändern, und dann den <text:span text:style-name="Strong_20_Emphasis">sshd</text:span> neu starten:</text:p>
      <text:p text:style-name="Text_20_body"><text:span text:style-name="Source_20_Text"><text:span text:style-name="Strong_20_Emphasis">sudo  /etc/init.d/ssh restart</text:span></text:span></text:p>
      <text:p text:style-name="Text_20_body">Falls der RPi ohne Tastatur / Monitor betrieben wird, ist es empfehlenswert eine eigene Session von Putty für diesen Vorgang zu verwenden, um im Fehlerfall noch eine gültige Verbindung für Korrekturen offen zu ha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3::12:55</meta:creation-date>
    <dc:creator>Generated</dc:creator>
    <dc:date>2026-09-15T23::12:55</dc:date>
    <dc:language>en-US</dc:language>
    <meta:editing-cycles>1</meta:editing-cycles>
    <meta:editing-duration>PT0S</meta:editing-duration>
    <dc:title>key_putty</dc:title>
  </office:meta>
</office:document-meta>
</file>