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ff5483a2343203246b1b9368bea3bcf.png"/>
  <manifest:file-entry manifest:media-type="image/jpeg" manifest:full-path="Pictures/cecf70f6af6a54b62e6403ad95d1ac0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und"/><text:bookmark-start text:name="__RefHeading___grundrezepte_1"/><text:bookmark-start text:name="grundrezepte"/>Grundrezepte<text:bookmark-end text:name="__RefHeading___grundrezepte_1"/><text:bookmark-end text:name="grundrezepte"/></text:h>
      <text:p text:style-name="Text_20_body">⇒ <text:span text:style-name="Emphasis"> administrator |  2-Apr-2026 20:20 </text:span></text:p>
      <text:h text:style-name="Heading_20_1" text:outline-level="1"><text:bookmark-start text:name="__RefHeading___baerlauchfuelle_2"/><text:bookmark-start text:name="baerlauchfuelle"/>Bärlauchfülle<text:bookmark-end text:name="__RefHeading___baerlauchfuelle_2"/><text:bookmark-end text:name="baerlauchfuelle"/></text:h>
      <text:p text:style-name="Text_20_body"><text:span text:style-name="Strong_20_Emphasis"><text:span text:style-name="underline">Zutaten</text:span></text:span>:<text:line-break/></text:p>
      <text:list text:style-name="List_20_1" text:continue-numbering="false">
        <text:list-item>
          <text:p text:style-name="List_20_1_Content_First"> 2 Handvoll Bärlauchblätter</text:p>
        </text:list-item>
        <text:list-item>
          <text:p text:style-name="List_20_1_Content"> 150ml Schlagobers</text:p>
        </text:list-item>
        <text:list-item>
          <text:p text:style-name="List_20_1_Content"> 200g Topfen</text:p>
        </text:list-item>
        <text:list-item>
          <text:p text:style-name="List_20_1_Content"> Muskat</text:p>
        </text:list-item>
        <text:list-item>
          <text:p text:style-name="List_20_1_Content"> 1 Ei</text:p>
        </text:list-item>
        <text:list-item>
          <text:p text:style-name="List_20_1_Content_Last"> Salz, Pfeffer</text:p>
        </text:list-item>
      </text:list>
      <text:p text:style-name="Text_20_body"><text:span text:style-name="Strong_20_Emphasis"><text:span text:style-name="underline">Zubereitung</text:span></text:span>:<text:line-break/>
Die Bärlauchblätter mit kaltem Wasser waschen, trocken schütteln und hacken.<text:line-break/></text:p>
      <text:p text:style-name="Text_20_body">Obers in einen Topf geben und erhitzen. Die Bärlauchblätter dazugeben und etwas einkochen lassen. Mit Salz, Pfeffer und Muskatnuss würzen. Von der Kochstelle nehmen und das Bärlauchobers mit dem Stabmixer pürieren. Nun den Topfen und das Ei unter die Masse rühren und abschmecken.</text:p>
      <text:p text:style-name="Horizontal_20_Line"/>
      <text:h text:style-name="Heading_20_1" text:outline-level="1"><text:bookmark-start text:name="__RefHeading___bergkaesepueree_3"/><text:bookmark-start text:name="bergkaesepueree"/>Bergkäsepüree<text:bookmark-end text:name="__RefHeading___bergkaesepueree_3"/><text:bookmark-end text:name="bergkaesepueree"/></text:h>
      <text:p text:style-name="Text_20_body"><text:span text:style-name="Strong_20_Emphasis"><text:span text:style-name="underline">Zutaten</text:span></text:span>:</text:p>
      <text:list text:style-name="List_20_1" text:continue-numbering="false">
        <text:list-item>
          <text:p text:style-name="List_20_1_Content_First"> 800 g gekochte Erdäpfel, mehlige Sorte</text:p>
        </text:list-item>
        <text:list-item>
          <text:p text:style-name="List_20_1_Content"> 150 ml Milch</text:p>
        </text:list-item>
        <text:list-item>
          <text:p text:style-name="List_20_1_Content"> 150 g Butter</text:p>
        </text:list-item>
        <text:list-item>
          <text:p text:style-name="List_20_1_Content"> 150 g fein geriebenen Bergkäse</text:p>
        </text:list-item>
        <text:list-item>
          <text:p text:style-name="List_20_1_Content_Last"> Salz, Muskatnuss</text:p>
        </text:list-item>
      </text:list>
      <text:p text:style-name="Text_20_body"><text:span text:style-name="Strong_20_Emphasis"><text:span text:style-name="underline">Zubereitung</text:span></text:span>:<text:line-break/>
Butter in einem Topf aufschäumen und braun werden lassen, Milch dazugeben. Dann die noch heißen Erdäpfel zerdrücken und dazugeben und alles zu einem feinen Püree verrühren. Abschließend gegebenfalls durch ein Sieb streichen. Mit Salz und Muskatnuss würzen, zum Schluss den Bergkäse unterziehen.</text:p>
      <text:p text:style-name="Horizontal_20_Line"/>
      <text:h text:style-name="Heading_20_1" text:outline-level="1"><text:bookmark-start text:name="__RefHeading___bierteig_4"/><text:bookmark-start text:name="bierteig"/>Bierteig<text:bookmark-end text:name="__RefHeading___bierteig_4"/><text:bookmark-end text:name="bierteig"/></text:h>
      <text:p text:style-name="Text_20_body"><text:span text:style-name="Strong_20_Emphasis"><text:span text:style-name="underline">Zutaten</text:span></text:span>:</text:p>
      <text:list text:style-name="List_20_1" text:continue-numbering="false">
        <text:list-item>
          <text:p text:style-name="List_20_1_Content_First">125g Mehl</text:p>
        </text:list-item>
        <text:list-item>
          <text:p text:style-name="List_20_1_Content">1/8 l helles Bier</text:p>
        </text:list-item>
        <text:list-item>
          <text:p text:style-name="List_20_1_Content">1 Eigelb</text:p>
        </text:list-item>
        <text:list-item>
          <text:p text:style-name="List_20_1_Content">80g Zucker oder Salz</text:p>
        </text:list-item>
        <text:list-item>
          <text:p text:style-name="List_20_1_Content">1 Prise Muskat</text:p>
        </text:list-item>
        <text:list-item>
          <text:p text:style-name="List_20_1_Content">1 TL Öl</text:p>
        </text:list-item>
        <text:list-item>
          <text:p text:style-name="List_20_1_Content_Last">1 Eiweiß</text:p>
        </text:list-item>
      </text:list>
      <text:p text:style-name="Text_20_body"><text:span text:style-name="Strong_20_Emphasis"><text:span text:style-name="underline">Zubereitung</text:span></text:span>:<text:line-break/>
Für den Bierteig Mehl, Bier, Eigelb, Zucker und Salz (oder nur Salz) und Muskat zu einem dicken, flüssigen Teig verrühren. Öl reingeben. Eiweiß zu steifem Schnee schlagen und unterheben. Jetzt wird das, was frittiert werden soll im Bierteig gewendet und in 175° heißem Frittierfett herausgebacken. Garzeit je nach Zutaten zwischen 10 und höchstens 20 Minuten.</text:p>
      <text:p text:style-name="Text_20_body"><text:span text:style-name="Strong_20_Emphasis"><text:span text:style-name="underline">Info</text:span></text:span>:<text:line-break/>
Je nach dem ob süßes oder pikantes frittiert werden soll, ist der Zucker beizugeben (bei Ananasscheiben, Birnen, Äpfel, etc.) oder nicht (Zwiebel, Zucchini, etc.)</text:p>
      <text:p text:style-name="Horizontal_20_Line"/>
      <text:h text:style-name="Heading_20_1" text:outline-level="1"><text:bookmark-start text:name="__RefHeading___biskuitteig_fuer_roulade_5"/><text:bookmark-start text:name="biskuitteig_fuer_roulade"/>Biskuitteig (für Roulade)<text:bookmark-end text:name="__RefHeading___biskuitteig_fuer_roulade_5"/><text:bookmark-end text:name="biskuitteig_fuer_roulade"/></text:h>
      <text:p text:style-name="Text_20_body"><text:span text:style-name="Strong_20_Emphasis"><text:span text:style-name="underline">Zutaten</text:span></text:span>: <text:line-break/></text:p>
      <text:list text:style-name="List_20_1" text:continue-numbering="false">
        <text:list-item>
          <text:p text:style-name="List_20_1_Content_First"> 5 Eier</text:p>
        </text:list-item>
        <text:list-item>
          <text:p text:style-name="List_20_1_Content"> 125g Staubzucker</text:p>
        </text:list-item>
        <text:list-item>
          <text:p text:style-name="List_20_1_Content"> 50g Kristallzucker</text:p>
        </text:list-item>
        <text:list-item>
          <text:p text:style-name="List_20_1_Content"> 1 Packung Vanillezucker</text:p>
        </text:list-item>
        <text:list-item>
          <text:p text:style-name="List_20_1_Content"> 100g Mehl</text:p>
        </text:list-item>
        <text:list-item>
          <text:p text:style-name="List_20_1_Content_Last"> 20g Öl</text:p>
        </text:list-item>
      </text:list>
      <text:p text:style-name="Text_20_body"><text:span text:style-name="Strong_20_Emphasis"><text:span text:style-name="underline">Zubereitung</text:span></text:span>:<text:line-break/></text:p>
      <text:list text:style-name="List_20_1" text:continue-numbering="false">
        <text:list-item>
          <text:p text:style-name="List_20_1_Content_First"> Das Backrohr auf 175°C Ober-/Unterhitze vorheizen und ein Backblech mit Backpapier auslegen.</text:p>
        </text:list-item>
        <text:list-item>
          <text:p text:style-name="List_20_1_Content"> Die Eier mit dem Zucker und Vanillezucker für 10 Minuten zu einer luftigen Masse schlagen.</text:p>
        </text:list-item>
        <text:list-item>
          <text:p text:style-name="List_20_1_Content"> Das Mehl über die Eiermasse sieben und von Hand mit dem Schneebesen vorsichtig unterheben.</text:p>
        </text:list-item>
        <text:list-item>
          <text:p text:style-name="List_20_1_Content"> Das Öl dazugeben und ebenfalls kurz unterheben.</text:p>
        </text:list-item>
        <text:list-item>
          <text:p text:style-name="List_20_1_Content"> Den Biskuit für 12 bis 14 Minuten nur so lange backen, bis er leicht goldgelb geworden ist. <text:span text:style-name="underline">Wichtig:</text:span> <text:span text:style-name="Emphasis">Auf keinen Fall zu lange backen, sonst bricht der Teig beim einrollen. Er soll sehr weich und geschmeidig bleiben.</text:span></text:p>
        </text:list-item>
        <text:list-item>
          <text:p text:style-name="List_20_1_Content"> Ein Backpapier ausbreiten und mit den 50 g Kristallzucker bestreuen.</text:p>
        </text:list-item>
        <text:list-item>
          <text:p text:style-name="List_20_1_Content"> Den Biskuit aus dem Backrahmen lösen, diesen abziehen und den Biskuit auf das zweite Backpapier stürzen. Das obere Backpapier vorsichtig abziehen.</text:p>
        </text:list-item>
        <text:list-item>
          <text:p text:style-name="List_20_1_Content"> Die Roulade mit Hilfe des Backpapiers einrollen.</text:p>
        </text:list-item>
        <text:list-item>
          <text:p text:style-name="List_20_1_Content"> Das Backpapier verwenden, um die Roulade fest und eng einzupacken. So erhält die Roulade eine schön runde Form.</text:p>
        </text:list-item>
        <text:list-item>
          <text:p text:style-name="List_20_1_Content_Last"> Die Roulade bei Zimmertemperatur abkühlen lassen. Ab dann kann sie nach Belieben gefüllt werden, zB. mit <text:a xlink:type="simple" xlink:href="#__RefHeading___nougatfuelle_fuer_roulade_19" text:style-name="Local_20_link" text:visited-style-name="Visited_20_Local_20_Link">Nougatfülle</text:a>.</text:p>
        </text:list-item>
      </text:list>
      <text:p text:style-name="Text_20_body"><text:span text:style-name="Strong_20_Emphasis"><text:span text:style-name="underline">Tipp</text:span></text:span>:<text:line-break/>
Die Roulade zum Auskühlen einrollen. Nicht nur, damit sie gleich die richtige Form bekommt, sondern weil sie so fast luftdicht in Backpapier eingewickelt wird und beim Auskühlen keine Feuchtigkeit abgibt. So bleibt sie richtig saftig.</text:p>
      <text:p text:style-name="Horizontal_20_Line"/>
      <text:h text:style-name="Heading_20_1" text:outline-level="1"><text:bookmark-start text:name="__RefHeading___buchweizenpalatschinken_grundrezept_vegan_6"/><text:bookmark-start text:name="buchweizenpalatschinken_grundrezept_vegan"/>Buchweizenpalatschinken Grundrezept vegan<text:bookmark-end text:name="__RefHeading___buchweizenpalatschinken_grundrezept_vegan_6"/><text:bookmark-end text:name="buchweizenpalatschinken_grundrezept_vegan"/></text:h>
      <text:p text:style-name="Text_20_body"><text:span text:style-name="Strong_20_Emphasis"><text:span text:style-name="underline">Zutaten</text:span></text:span>:</text:p>
      <text:list text:style-name="List_20_1" text:continue-numbering="false">
        <text:list-item>
          <text:p text:style-name="List_20_1_Content_First"> 150 g Buchweizenmehl</text:p>
        </text:list-item>
        <text:list-item>
          <text:p text:style-name="List_20_1_Content"> 30 g Speisestärke</text:p>
        </text:list-item>
        <text:list-item>
          <text:p text:style-name="List_20_1_Content"> 3 EL Mineralwasser</text:p>
        </text:list-item>
        <text:list-item>
          <text:p text:style-name="List_20_1_Content"> 1/2 TL Salz</text:p>
        </text:list-item>
        <text:list-item>
          <text:p text:style-name="List_20_1_Content_Last"> 400 ml pflanzliche Milch</text:p>
        </text:list-item>
      </text:list>
      <text:p text:style-name="Text_20_body"><text:span text:style-name="Strong_20_Emphasis"><text:span text:style-name="underline">Zubereitung</text:span></text:span>:<text:line-break/>
Für den Teig die trockenen Zutaten vermengen.<text:line-break/>
Die Pflanzenmilch mit einem Schneebesen einrühren und glattrühren. Mineralwasser unterrühren. Den Teig 5 Minuten ruhen lassen.
Eine Pfanne mit etwas Öl auspinseln und jeweils eine Schöpfkelle vom Teig hineingeben. Die Pfanne leicht hin und her bewegen, damit der Teig sich gut verteilt. Hitze etwas reduzieren und von beiden Seiten ausbacken und nach Belieben süss oder pikant füllen.<text:line-break/></text:p>
      <text:p text:style-name="Horizontal_20_Line"/>
      <text:h text:style-name="Heading_20_1" text:outline-level="1"><text:bookmark-start text:name="__RefHeading___erdaepfelteig_7"/><text:bookmark-start text:name="erdaepfelteig"/>Erdäpfelteig<text:bookmark-end text:name="__RefHeading___erdaepfelteig_7"/><text:bookmark-end text:name="erdaepfelteig"/></text:h>
      <text:p text:style-name="Text_20_body">(Gnocchi, Schupfnudeln, Erdäpfeltaschen, Mohnzelten,…)</text:p>
      <text:p text:style-name="Text_20_body"><text:span text:style-name="Strong_20_Emphasis"><text:span text:style-name="underline">Zutaten</text:span></text:span>:</text:p>
      <text:list text:style-name="List_20_1" text:continue-numbering="false">
        <text:list-item>
          <text:p text:style-name="List_20_1_Content_First"> 4 Mittelgroße, mehlige, Erdäpfel</text:p>
        </text:list-item>
        <text:list-item>
          <text:p text:style-name="List_20_1_Content"> 4 Eidotter</text:p>
        </text:list-item>
        <text:list-item>
          <text:p text:style-name="List_20_1_Content"> 4 gehäufte EL griffiges Mehl</text:p>
        </text:list-item>
        <text:list-item>
          <text:p text:style-name="List_20_1_Content_Last"> Muskat, Salz</text:p>
        </text:list-item>
      </text:list>
      <text:p text:style-name="Text_20_body"><text:span text:style-name="Strong_20_Emphasis"><text:span text:style-name="underline">Zubereitung</text:span></text:span>:<text:line-break/>
Erdäfel kochen, schälen und für ca. 15 Minuten in der Pfanne oder im Ofen ausdampfen (entwässern) lassen. Dadurch ist weniger Mehl für die Verarbeitung notwendig.<text:line-break/>
Die geschälten Erdäpfel durch die Kartoffelpresse drücken, Eidotter und vier gehäufte Esslöffel griffiges Mehl, Muskat und Salz in einer Schüssel mit dem Kochlöffel oder den Händen durchmischen. 
Der Teig darf nicht zu nass sein. Wenn er sich von der Schüssel löst, ist er gut durchgeknetet.<text:line-break/></text:p>
      <text:p text:style-name="Horizontal_20_Line"/>
      <text:h text:style-name="Heading_20_1" text:outline-level="1"><text:bookmark-start text:name="__RefHeading___eierstich_8"/><text:bookmark-start text:name="eierstich"/>Eierstich<text:bookmark-end text:name="__RefHeading___eierstich_8"/><text:bookmark-end text:name="eierstich"/></text:h>
      <text:p text:style-name="Text_20_body"><text:span text:style-name="Strong_20_Emphasis"><text:span text:style-name="underline">Zutaten</text:span></text:span>:<text:line-break/></text:p>
      <text:list text:style-name="List_20_1" text:continue-numbering="false">
        <text:list-item>
          <text:p text:style-name="List_20_1_Content_First"> 2 Eier</text:p>
        </text:list-item>
        <text:list-item>
          <text:p text:style-name="List_20_1_Content"> 1/8 L kalte Milch</text:p>
        </text:list-item>
        <text:list-item>
          <text:p text:style-name="List_20_1_Content"> Muskat</text:p>
        </text:list-item>
        <text:list-item>
          <text:p text:style-name="List_20_1_Content_Last"> Pfeffer und Salz</text:p>
        </text:list-item>
      </text:list>
      <text:p text:style-name="Text_20_body"><text:span text:style-name="Strong_20_Emphasis"><text:span text:style-name="underline">Zubereitung</text:span></text:span>:<text:line-break/>
Eier, Milch, Salz und Muskat verquirlen und in ein mit Margarine ausgestrichenes Gefäß füllen. Das Gefäß in heißes, aber nicht kochendes Wasser stellen und mit einem Deckel verschließen. Wenn die Masse fest geworden ist, stürzen, in Würfel schneiden und in die Suppe geben.</text:p>
      <text:p text:style-name="Text_20_body"><text:span text:style-name="Strong_20_Emphasis"><text:span text:style-name="underline">Tipp</text:span></text:span>:<text:line-break/>
In die Masse zusätzlich gehackte Kräuter, geriebenen Käse, Tomatenmark oder Erbsen geben.</text:p>
      <text:p text:style-name="Horizontal_20_Line"/>
      <text:h text:style-name="Heading_20_1" text:outline-level="1"><text:bookmark-start text:name="__RefHeading___eischnee_vegan_9"/><text:bookmark-start text:name="eischnee_vegan"/>Eischnee, vegan<text:bookmark-end text:name="__RefHeading___eischnee_vegan_9"/><text:bookmark-end text:name="eischnee_vegan"/></text:h>
      <text:p text:style-name="Text_20_body"><text:span text:style-name="Strong_20_Emphasis"><text:span text:style-name="underline">Zutaten</text:span></text:span> <text:line-break/></text:p>
      <text:list text:style-name="List_20_1" text:continue-numbering="false">
        <text:list-item>
          <text:p text:style-name="List_20_1_Content_First"> 160 ml Kichererbsenwasser aus Dose</text:p>
        </text:list-item>
        <text:list-item>
          <text:p text:style-name="List_20_1_Content_Last"> 8 g veganes Sahnesteif</text:p>
        </text:list-item>
      </text:list>
      <text:p text:style-name="Text_20_body"><text:span text:style-name="Strong_20_Emphasis"><text:span text:style-name="underline">Zubereitung</text:span></text:span>:<text:line-break/>
Kichererbsenwasser mit dem Mixer auf höchster Stufe aufschlagen. Sahnesteif dazugeben und weiterschlagen, bis die Masse steif ist.</text:p>
      <text:p text:style-name="Horizontal_20_Line"/>
      <text:h text:style-name="Heading_20_1" text:outline-level="1"><text:bookmark-start text:name="__RefHeading___fladenbrot_10"/><text:bookmark-start text:name="fladenbrot"/>Fladenbrot<text:bookmark-end text:name="__RefHeading___fladenbrot_10"/><text:bookmark-end text:name="fladenbrot"/></text:h>
      <text:p text:style-name="Text_20_body"><draw:frame draw:style-name="mediaright" draw:name="argeta Legend" text:anchor-type="paragraph" draw:z-index="0" svg:width="5.2916666666667cm" style:rel-width="100%"><draw:text-box><text:p text:style-name="legendcenter"><draw:frame draw:style-name="mediaright" draw:name="argeta" text:anchor-type="paragraph" draw:z-index="0" svg:width="5.2916666666667cm" style:rel-width="100%" svg:height="3.96875cm" style:rel-height="scale"><draw:image xlink:href="Pictures/bff5483a2343203246b1b9368bea3bcf.png" xlink:type="simple" xlink:show="embed" xlink:actuate="onLoad"/></draw:frame>argeta</text:p></draw:text-box></draw:frame>
<text:span text:style-name="Strong_20_Emphasis"><text:span text:style-name="underline">Zutaten</text:span></text:span>:<text:line-break/></text:p>
      <text:list text:style-name="List_20_1" text:continue-numbering="false">
        <text:list-item>
          <text:p text:style-name="List_20_1_Content_First"> 1 Ei</text:p>
        </text:list-item>
        <text:list-item>
          <text:p text:style-name="List_20_1_Content"> 5 EL griechischer Joghurt</text:p>
        </text:list-item>
        <text:list-item>
          <text:p text:style-name="List_20_1_Content"> 6 EL Mehl (~90 g)</text:p>
        </text:list-item>
        <text:list-item>
          <text:p text:style-name="List_20_1_Content"> 1 TL Backpulver</text:p>
        </text:list-item>
        <text:list-item>
          <text:p text:style-name="List_20_1_Content"> 1 EL Sesam</text:p>
        </text:list-item>
        <text:list-item>
          <text:p text:style-name="List_20_1_Content_Last"> Salz (~2 g), Pfeffer</text:p>
        </text:list-item>
      </text:list>
      <text:p text:style-name="Text_20_body"><text:span text:style-name="Strong_20_Emphasis"><text:span text:style-name="underline">Zubereitung</text:span></text:span>:<text:line-break/>
Mehl in einer Schüssel mit etwas Salz, Pfeffer und Backpulver vermengen. Joghurt und Ei hinzugeben und mit der Hand zu einem geschmeidigen Teig vermengen. Teig auf ein mit Backpapier ausgelegtes Blech geben und zu einem flachen Fladen formen. Mit Sesam bestreuen.<text:line-break/>
Im Backofen 15-20 Minuten bis zur gewünschten Bräune backen.</text:p>
      <text:p text:style-name="Horizontal_20_Line"/>
      <text:h text:style-name="Heading_20_1" text:outline-level="1"><text:bookmark-start text:name="__RefHeading___fleischkloesschen_vegetarisch_11"/><text:bookmark-start text:name="fleischkloesschen_vegetarisch"/>Fleischklößchen vegetarisch<text:bookmark-end text:name="__RefHeading___fleischkloesschen_vegetarisch_11"/><text:bookmark-end text:name="fleischkloesschen_vegetarisch"/></text:h>
      <text:p text:style-name="Text_20_body"><text:span text:style-name="Strong_20_Emphasis"><text:span text:style-name="underline">Zutaten</text:span></text:span>:<text:line-break/></text:p>
      <text:list text:style-name="List_20_1" text:continue-numbering="false">
        <text:list-item>
          <text:p text:style-name="List_20_1_Content_First"> 250 g veganes Faschiertes</text:p>
        </text:list-item>
        <text:list-item>
          <text:p text:style-name="List_20_1_Content"> 1 Ei</text:p>
        </text:list-item>
        <text:list-item>
          <text:p text:style-name="List_20_1_Content"> 1 mittelgroße Zwiebel od. ca. 3 Frühlingszwiebeln</text:p>
        </text:list-item>
        <text:list-item>
          <text:p text:style-name="List_20_1_Content"> 6 EL Semmelbrösel</text:p>
        </text:list-item>
        <text:list-item>
          <text:p text:style-name="List_20_1_Content"> 1 Prise Muskatnuß</text:p>
        </text:list-item>
        <text:list-item>
          <text:p text:style-name="List_20_1_Content"> Salz und Pfeffer nach Geschmack</text:p>
        </text:list-item>
        <text:list-item>
          <text:p text:style-name="List_20_1_Content_Last"> eventuell etwas Wasser</text:p>
        </text:list-item>
      </text:list>
      <text:p text:style-name="Text_20_body"><text:span text:style-name="Strong_20_Emphasis"><text:span text:style-name="underline">Zubereitung</text:span></text:span>:<text:line-break/>
Das Faschierte, mit der Zwiebel (ganz fein gerieben),dem Ei, den Semmelbröseln, frisch geriebener Muskatnuß, Salz u. Pfeffer, zu einer glatten Masse verarbeiten. Am besten mit den Händen. Die Masse ca. eine 3/4 Stunde ruhen lassen, damit die Semmelbröseln gut aufquellen können und die Gewürze richtig durchziehen. Nach der „ Ruhezeit “ die Hackmasse noch einmal durchmengen. Evtl. 1-2 Eßl. Wasser unterarbeiten, falls die Masse zu fest ist.<text:line-break/><text:span text:style-name="Strong_20_Emphasis">Aber !!!! VORSICHT !!!!</text:span> Durch die Zugabe von Wasser können die Klößchen beim Kochen zerfallen. <text:line-break/>
Mein Tipp, erst mal eine „ Kochprobe “ machen, außerdem kann man dann noch nachwürzen. Jetzt kleine Klößchen, mit nassen Händen, formen.<text:line-break/>
Anschließend die Klößchen in die Suppe geben, aber dann nicht mehr zu stark kochen lassen. Wenn die Klößchen oben schwimmen sind sie normalerweise gar.<text:line-break/></text:p>
      <text:p text:style-name="Text_20_body">Diese Fleischklößchen schmecken auch sehr gut mit Tomatensauce. Dazu brate ich die Klößchen rundum an und lasse sie in der Tomatensauce gar ziehen.<text:line-break/></text:p>
      <text:p text:style-name="Horizontal_20_Line"/>
      <text:h text:style-name="Heading_20_1" text:outline-level="1"><text:bookmark-start text:name="__RefHeading___kokosmilch_12"/><text:bookmark-start text:name="kokosmilch"/>Kokosmilch<text:bookmark-end text:name="__RefHeading___kokosmilch_12"/><text:bookmark-end text:name="kokosmilch"/></text:h>
      <text:p text:style-name="Text_20_body"><text:span text:style-name="Strong_20_Emphasis"><text:span text:style-name="underline">Zutaten</text:span></text:span> (für ~ 200ml)</text:p>
      <text:list text:style-name="List_20_1" text:continue-numbering="false">
        <text:list-item>
          <text:p text:style-name="List_20_1_Content_First"> 80g Kokosraspel</text:p>
        </text:list-item>
        <text:list-item>
          <text:p text:style-name="List_20_1_Content_Last"> 250ml Wasser</text:p>
        </text:list-item>
      </text:list>
      <text:p text:style-name="Text_20_body"><text:span text:style-name="Strong_20_Emphasis"><text:span text:style-name="underline">Zubereitung</text:span></text:span>:<text:line-break/>
Kokosraspel in ein Gefäß geben. Das Wasser aufkochen, über die Kokosraspel gießen und gut durchrühren. Kurz ziehen lassen und mit einem Pürierstab gut durchmixen. Die Kokosraspel im heißen Wasser noch für 30 Minuten  weiterziehen lassen. Die Masse mit einem Leinentuch oder einem feinen Sieb abseihen und gut ausdrücken.</text:p>
      <text:p text:style-name="Horizontal_20_Line"/>
      <text:h text:style-name="Heading_20_1" text:outline-level="1"><text:bookmark-start text:name="__RefHeading___mayonnaise_13"/><text:bookmark-start text:name="mayonnaise"/>Mayonnaise<text:bookmark-end text:name="__RefHeading___mayonnaise_13"/><text:bookmark-end text:name="mayonnaise"/></text:h>
      <text:p text:style-name="Text_20_body"><text:span text:style-name="Strong_20_Emphasis"><text:span text:style-name="underline">Zutaten</text:span></text:span>:<text:line-break/></text:p>
      <text:list text:style-name="List_20_1" text:continue-numbering="false">
        <text:list-item>
          <text:p text:style-name="List_20_1_Content_First"> 1 Eigelb</text:p>
        </text:list-item>
        <text:list-item>
          <text:p text:style-name="List_20_1_Content"> 1 TL Senf</text:p>
        </text:list-item>
        <text:list-item>
          <text:p text:style-name="List_20_1_Content"> 1 TL Zucker</text:p>
        </text:list-item>
        <text:list-item>
          <text:p text:style-name="List_20_1_Content"> Prise Salz</text:p>
        </text:list-item>
        <text:list-item>
          <text:p text:style-name="List_20_1_Content"> 1 EL Essig oder Zitronensaft</text:p>
        </text:list-item>
        <text:list-item>
          <text:p text:style-name="List_20_1_Content_Last"> 1/8 L Salatöl</text:p>
        </text:list-item>
      </text:list>
      <text:p text:style-name="Text_20_body"><text:span text:style-name="Strong_20_Emphasis"><text:span text:style-name="underline">Zubereitung</text:span></text:span>:<text:line-break/>
Eigelb, Senf, Salz, Zucker, Essig (od. Zitronensaft) in eine Rührschüssel geben und mit einem Schneebesen so lange schlagen, bis eine dickflüssige Masse entstanden ist. Das Öl darunter schlagen.</text:p>
      <text:p text:style-name="Text_20_body">Bei dieser Zubereitung ist es nicht nötig, das Öl tropfenweise zuzugeben, es wird in Mengen von 1 bis 2 EL untergeschlagen. Die an das Eigelb gegebenen Gewürze verhindern eine Gerinnung.</text:p>
      <text:p text:style-name="Horizontal_20_Line"/>
      <text:h text:style-name="Heading_20_1" text:outline-level="1"><text:bookmark-start text:name="__RefHeading___mayonnaise_vegan_14"/><text:bookmark-start text:name="mayonnaise_vegan"/>Mayonnaise vegan<text:bookmark-end text:name="__RefHeading___mayonnaise_vegan_14"/><text:bookmark-end text:name="mayonnaise_vegan"/></text:h>
      <text:p text:style-name="Text_20_body"><text:span text:style-name="Strong_20_Emphasis"><text:span text:style-name="underline">Zutaten</text:span></text:span>:<text:line-break/></text:p>
      <text:list text:style-name="List_20_1" text:continue-numbering="false">
        <text:list-item>
          <text:p text:style-name="List_20_1_Content_First"> 130g Sojamilch, ungesüßt, Raumtemperatur</text:p>
        </text:list-item>
        <text:list-item>
          <text:p text:style-name="List_20_1_Content"> 1 TL englischer Senf</text:p>
        </text:list-item>
        <text:list-item>
          <text:p text:style-name="List_20_1_Content"> 2 TL Tafelessig</text:p>
        </text:list-item>
        <text:list-item>
          <text:p text:style-name="List_20_1_Content"> ½ TL Tafelsalz</text:p>
        </text:list-item>
        <text:list-item>
          <text:p text:style-name="List_20_1_Content"> ½ TL Kala Namag Salz (Schwarzsalz)</text:p>
        </text:list-item>
        <text:list-item>
          <text:p text:style-name="List_20_1_Content"> 1 TL Curcuma</text:p>
        </text:list-item>
        <text:list-item>
          <text:p text:style-name="List_20_1_Content_Last"> 200g Pflanzenöl, geschmacksneutral</text:p>
        </text:list-item>
      </text:list>
      <text:p text:style-name="Text_20_body"><text:span text:style-name="Strong_20_Emphasis"><text:span text:style-name="underline">Zubereitung</text:span></text:span>:<text:line-break/>
Die Sojamilch (<text:span text:style-name="Strong_20_Emphasis">Raumtemperatur!</text:span>) in ein hohes Mix-Gefäß gießen. Erst den Essig und dann das Öl zugeben. Mit dem Stabmixer mixen. Dabei in den ersten Sekunden mit dem Mixer am Boden des Gefäßes bleiben, dann langsam auf und ab bewegen, bis die Mayonnaise eine cremige Konsistenz angenommen hat. erst dann die beiden Salzsorten, dann Senf und Curcuma dazugeben. Das Kala Namag Salz gibt der Mayonnaise den typischen Eigeschmack, Curcuma etwas Farbe.</text:p>
      <text:p text:style-name="Text_20_body">Die Mayonnaise verschlossen im Kühlschrank aufbewahren. Hält etwa eine Woche (meist aber länger).</text:p>
      <text:p text:style-name="Text_20_body">Das Originalrezept stammt von der Webseite <text:a xlink:type="simple" xlink:href="https://kaffeeundcupcakes.de/selbstgemachte-mayonnaise-ohne-ei-3-minuten-vegan/#wprm-recipe-container-10458" text:style-name="Internet_20_link" text:visited-style-name="Visited_20_Internet_20_Link">Kaffeeundcupcakes</text:a></text:p>
      <text:p text:style-name="Text_20_body"><text:span text:style-name="Strong_20_Emphasis">Variante Japanische Mayonaise, vegan:</text:span><text:line-break/>
Statt Tafelessig 1 EL Reisessig und den Saft einer ¼ Zitrone verwenden und einen TL Honig in die fertige Masse einrühren.</text:p>
      <text:p text:style-name="Horizontal_20_Line"/>
      <text:h text:style-name="Heading_20_1" text:outline-level="1"><text:bookmark-start text:name="__RefHeading___milchersatz_15"/><text:bookmark-start text:name="milchersatz"/>Milchersatz<text:bookmark-end text:name="__RefHeading___milchersatz_15"/><text:bookmark-end text:name="milchersatz"/></text:h>
      <text:p text:style-name="Text_20_body"><text:span text:style-name="Strong_20_Emphasis"><text:span text:style-name="underline">Zutaten</text:span></text:span> (für 1L)</text:p>
      <text:list text:style-name="List_20_1" text:continue-numbering="false">
        <text:list-item>
          <text:p text:style-name="List_20_1_Content_First"> 30g - 110g Nüsse oder Getreide</text:p>
        </text:list-item>
        <text:list-item>
          <text:p text:style-name="List_20_1_Content_Last"> 1 L Wasser</text:p>
        </text:list-item>
      </text:list>
      <text:p text:style-name="Text_20_body">Nüsse etwa 70g/L, Reis etwa 130g/L, Hanfsamen etwa 30g/L, Getreide etwa 110g/L</text:p>
      <text:p text:style-name="Text_20_body"><text:span text:style-name="Strong_20_Emphasis"><text:span text:style-name="underline">Zubereitung</text:span></text:span>:<text:line-break/>
Saaten, Kerne oder Nüsse einige Stunden (über Nacht) in 1 Liter Wasser einlegen. Das Wasser mit Inhalt in einen Standmixer schütten und vermengen, bis eine gleichmäßige Konsistenz entsteht. Der Milchersatz ist sofort verzehrfertig.</text:p>
      <text:p text:style-name="Text_20_body">Um Milchersatz zum Aufschäumen für Cappuccino zu erzeugen, muss man noch einen Schritt weiter gehen. Wie oben beschrieben, Hafermilch erzeugen und diese durch ein Tuch filtern. Das Filtrat in einen Standmixer leeren, 2 TL <text:a xlink:type="simple" xlink:href="https://www.edenhofer.at/doku.php?id=e407" text:style-name="Internet_20_link" text:visited-style-name="Visited_20_Internet_20_Link">Carrageen</text:a><text:note text:id="ftn0" text:note-class="footnote"><text:note-citation text:label="1)">1)</text:note-citation><text:note-body><text:p text:style-name="Text_20_body">E407, ist ein Gelier- und Verdickungsmittel, das häufig in Lebensmitteln wie Pudding oder Ketchup zum Einsatz kommt. Die Verbindung steht im Verdacht, Diabetes mellitus oder Allergien auszulösen.</text:p></text:note-body></text:note>, ½ TL <text:a xlink:type="simple" xlink:href="https://www.edenhofer.at/doku.php?id=e322" text:style-name="Internet_20_link" text:visited-style-name="Visited_20_Internet_20_Link">Sojalezithin</text:a><text:note text:id="ftn1" text:note-class="footnote"><text:note-citation text:label="2)">2)</text:note-citation><text:note-body><text:p text:style-name="Text_20_body">E322, Lecithin darf in fast allen Lebensmitteln ohne Mengenbeschränkungen verwendet werden. Nur für Säuglingsnahrung ist eine Höchstmenge von 1 Gramm pro Liter vorgeschrieben.</text:p></text:note-body></text:note> und etwa 4EL Sonnenblumenöl hinzufügen. Nach kurzem Mixen kann das Produkt zum Aufschämen an der Kaffeemaschine verwendet werden.</text:p>
      <text:p text:style-name="Text_20_body">Um Veganes Obers herzustellen, 125 mL Milchersatz mit ¼ TL <text:a xlink:type="simple" xlink:href="https://www.edenhofer.at/doku.php?id=e412" text:style-name="Internet_20_link" text:visited-style-name="Visited_20_Internet_20_Link">Guarkernmehl</text:a><text:note text:id="ftn2" text:note-class="footnote"><text:note-citation text:label="3)">3)</text:note-citation><text:note-body><text:p text:style-name="Text_20_body">E412 - Guarkernmehl, auch als Guargummi bezeichnet.</text:p></text:note-body></text:note> vermischen und mit dem Mixer aufschlagen. Das Volumen verfünffacht sich dabei.</text:p>
      <text:p text:style-name="Horizontal_20_Line"/>
      <text:h text:style-name="Heading_20_1" text:outline-level="1"><text:bookmark-start text:name="__RefHeading___naan_brot_16"/><text:bookmark-start text:name="naan_brot"/>Naan Brot¹<text:bookmark-end text:name="__RefHeading___naan_brot_16"/><text:bookmark-end text:name="naan_brot"/></text:h>
      <text:p text:style-name="Text_20_body"><draw:frame draw:style-name="mediaright" draw:name="1" text:anchor-type="paragraph" draw:z-index="1" svg:width="5.2916666666667cm" style:rel-width="100%" svg:height="4.1854990583804cm" style:rel-height="scale"><draw:image xlink:href="Pictures/cecf70f6af6a54b62e6403ad95d1ac03.jpg" xlink:type="simple" xlink:show="embed" xlink:actuate="onLoad"/></draw:frame>
<text:span text:style-name="Strong_20_Emphasis"><text:span text:style-name="underline">Zutaten</text:span></text:span><text:line-break/></text:p>
      <text:list text:style-name="List_20_1" text:continue-numbering="false">
        <text:list-item>
          <text:p text:style-name="List_20_1_Content_First"> 1 TL Trockenhefe</text:p>
        </text:list-item>
        <text:list-item>
          <text:p text:style-name="List_20_1_Content"> ½ TL Zucker</text:p>
        </text:list-item>
        <text:list-item>
          <text:p text:style-name="List_20_1_Content"> 0,1 L Milch</text:p>
        </text:list-item>
        <text:list-item>
          <text:p text:style-name="List_20_1_Content"> 250g Mehl</text:p>
        </text:list-item>
        <text:list-item>
          <text:p text:style-name="List_20_1_Content"> 100g Naturjoghurt</text:p>
        </text:list-item>
        <text:list-item>
          <text:p text:style-name="List_20_1_Content"> ½ TL Backpulver</text:p>
        </text:list-item>
        <text:list-item>
          <text:p text:style-name="List_20_1_Content"> ½ TL Salz</text:p>
        </text:list-item>
        <text:list-item>
          <text:p text:style-name="List_20_1_Content_Last"> Ghee zum Servieren</text:p>
        </text:list-item>
      </text:list>
      <text:p text:style-name="Text_20_body"><text:span text:style-name="Strong_20_Emphasis"><text:span text:style-name="underline">Zubereitung</text:span></text:span>:<text:line-break/>
Hefe und Zucker in die lauwarme Milch rühren. Das Mehl in eine Schüssel geben, in der Mitte eine Mulde formen und die Hefemilch  hineingießen. Mit etwas Mehl vom Rand vermischen und an einem warmen Ort gegen lassen.</text:p>
      <text:p text:style-name="Text_20_body">Joghurt, Salz und Backpulver mit in die Schüssel geben und den Teig gut 5 Minuten kneten. Schüssel mit einem Küchentuch abdecken und den Teig etwa 1<text:span text:style-name="sup">h</text:span> an einem warmen Ort gehen lassen.</text:p>
      <text:p text:style-name="Text_20_body">Den Teig in sechs gleich große Stücke Teilen und Kugeln formen. Jede Kugel mit den Händen zu einem kleinen Fladen ziehen, der am Rand etwas dicker ist.</text:p>
      <text:p text:style-name="Text_20_body">Eine beschichtete Pfanne sehr heiß werden lassen und das erste Naan hineingeben. Den Fladen wenden sobald er Blasen bildet und fertig backen. Aber Achtung, die Brote werden schnell dunkel. Mit den restlichen Fladen ebenso verfahren. Zum Servieren eventuell mit etwas Ghee bestreichen.</text:p>
      <text:p text:style-name="Horizontal_20_Line"/>
      <text:h text:style-name="Heading_20_1" text:outline-level="1"><text:bookmark-start text:name="__RefHeading___naan_brot_17"/><text:bookmark-start text:name="naan_brot1"/>Naan Brot²<text:bookmark-end text:name="__RefHeading___naan_brot_17"/><text:bookmark-end text:name="naan_brot1"/></text:h>
      <text:p text:style-name="Text_20_body"><text:span text:style-name="Strong_20_Emphasis"><text:span text:style-name="underline">Zutaten</text:span></text:span> (für 2 Personen):<text:line-break/></text:p>
      <text:list text:style-name="List_20_1" text:continue-numbering="false">
        <text:list-item>
          <text:p text:style-name="List_20_1_Content_First"> 75 g Naturjoghurt</text:p>
        </text:list-item>
        <text:list-item>
          <text:p text:style-name="List_20_1_Content"> 125 ml Milch</text:p>
        </text:list-item>
        <text:list-item>
          <text:p text:style-name="List_20_1_Content"> 250 g Weizenmehl</text:p>
        </text:list-item>
        <text:list-item>
          <text:p text:style-name="List_20_1_Content"> 1 TL Backpulver</text:p>
        </text:list-item>
        <text:list-item>
          <text:p text:style-name="List_20_1_Content"> 1 TL Zucker</text:p>
        </text:list-item>
        <text:list-item>
          <text:p text:style-name="List_20_1_Content"> ½ TL Salz</text:p>
        </text:list-item>
        <text:list-item>
          <text:p text:style-name="List_20_1_Content_Last"> 1 EL neutrales Pflanzenöl</text:p>
        </text:list-item>
      </text:list>
      <text:p text:style-name="Text_20_body"><text:span text:style-name="Strong_20_Emphasis"><text:span text:style-name="underline">Zubereitung</text:span></text:span>:<text:line-break/>
Mehl mit Backpulver, Joghurt, Milch, Zucker, Salz und Öl in eine Schüssel geben und zu einem glatten Teig verrühren. Diesen nun in sechs Teile teilen und zu Kugeln formen. Jede Kugel zu einem Teigfladen ausrollen. Eine beschichtete Pfanne ohne Öl stark erhitzen. Dann die Teigfladen darin von beiden Seiten je 1–2 Minuten ausbacken.</text:p>
      <text:p text:style-name="Horizontal_20_Line"/>
      <text:h text:style-name="Heading_20_1" text:outline-level="1"><text:bookmark-start text:name="__RefHeading___nockerln_18"/><text:bookmark-start text:name="nockerln"/>Nockerln<text:bookmark-end text:name="__RefHeading___nockerln_18"/><text:bookmark-end text:name="nockerln"/></text:h>
      <text:p text:style-name="Text_20_body"><text:span text:style-name="Strong_20_Emphasis"><text:span text:style-name="underline">Zutaten</text:span></text:span> (für vier Personen):</text:p>
      <text:list text:style-name="List_20_1" text:continue-numbering="false">
        <text:list-item>
          <text:p text:style-name="List_20_1_Content_First">2 Stück Eier</text:p>
        </text:list-item>
        <text:list-item>
          <text:p text:style-name="List_20_1_Content">350 g Mehl (griffig)</text:p>
        </text:list-item>
        <text:list-item>
          <text:p text:style-name="List_20_1_Content">2 El	Margarine</text:p>
        </text:list-item>
        <text:list-item>
          <text:p text:style-name="List_20_1_Content">1 Tl Salz (für das Kochwasser) </text:p>
        </text:list-item>
        <text:list-item>
          <text:p text:style-name="List_20_1_Content_Last">1/4 Liter Wasser / Milch gemisch</text:p>
        </text:list-item>
      </text:list>
      <text:p text:style-name="Text_20_body"><text:span text:style-name="Strong_20_Emphasis"><text:span text:style-name="underline">Zubereitung</text:span></text:span>:<text:line-break/>
Zwei Eier mit Mehl, Wasser/Milch, Margarine, einer Prise Salz/Pfeffer verrühren, bis der Teig richtig cremig wird.
Mit einem Löffel kleine Nockerl formen, in kochendes Salzwasser geben und 10 Minuten kochen lassen. Die Nockerln abseihen.</text:p>
      <text:p text:style-name="Horizontal_20_Line"/>
      <text:h text:style-name="Heading_20_1" text:outline-level="1"><text:bookmark-start text:name="__RefHeading___nougatfuelle_fuer_roulade_19"/><text:bookmark-start text:name="nougatfuelle_fuer_roulade"/>Nougatfülle (für Roulade)<text:bookmark-end text:name="__RefHeading___nougatfuelle_fuer_roulade_19"/><text:bookmark-end text:name="nougatfuelle_fuer_roulade"/></text:h>
      <text:p text:style-name="Text_20_body"><text:span text:style-name="Strong_20_Emphasis"><text:span text:style-name="underline">Zutaten</text:span></text:span>:<text:line-break/></text:p>
      <text:list text:style-name="List_20_1" text:continue-numbering="false">
        <text:list-item>
          <text:p text:style-name="List_20_1_Content_First"> 250g Nutella</text:p>
        </text:list-item>
        <text:list-item>
          <text:p text:style-name="List_20_1_Content"> 250g Butter, vegan</text:p>
        </text:list-item>
        <text:list-item>
          <text:p text:style-name="List_20_1_Content"> 25g Rohrzucker</text:p>
        </text:list-item>
        <text:list-item>
          <text:p text:style-name="List_20_1_Content"> 10g Vanillezucker</text:p>
        </text:list-item>
        <text:list-item>
          <text:p text:style-name="List_20_1_Content"> 250mL Joghurt</text:p>
        </text:list-item>
        <text:list-item>
          <text:p text:style-name="List_20_1_Content_Last"> 1TL Rumaroma</text:p>
        </text:list-item>
      </text:list>
      <text:p text:style-name="Text_20_body"><text:span text:style-name="Strong_20_Emphasis"><text:span text:style-name="underline">Zubereitung</text:span></text:span>:<text:line-break/>
Butter und Nutella auf Raumtemperatur bringen. Butter in kleine Stücke schneiden und mit Nutella, Rohrzucker, Vanillezucker, Rumaroma und Joghurt vermengen und schaumig mixen.</text:p>
      <text:p text:style-name="Horizontal_20_Line"/>
      <text:h text:style-name="Heading_20_1" text:outline-level="1"><text:bookmark-start text:name="__RefHeading___palatschinken_20"/><text:bookmark-start text:name="palatschinken"/>Palatschinken<text:bookmark-end text:name="__RefHeading___palatschinken_20"/><text:bookmark-end text:name="palatschinken"/></text:h>
      <text:p text:style-name="Text_20_body"><text:span text:style-name="Strong_20_Emphasis"><text:span text:style-name="underline">Zutaten</text:span></text:span>:</text:p>
      <text:list text:style-name="List_20_1" text:continue-numbering="false">
        <text:list-item>
          <text:p text:style-name="List_20_1_Content_First">3 Eier</text:p>
        </text:list-item>
        <text:list-item>
          <text:p text:style-name="List_20_1_Content">¾ Ltr. Milch (3,8% Fett)</text:p>
        </text:list-item>
        <text:list-item>
          <text:p text:style-name="List_20_1_Content">Mehl</text:p>
        </text:list-item>
        <text:list-item>
          <text:p text:style-name="List_20_1_Content">Ceres oder Öl</text:p>
        </text:list-item>
        <text:list-item>
          <text:p text:style-name="List_20_1_Content">Salz oder Staubzucker</text:p>
        </text:list-item>
        <text:list-item>
          <text:p text:style-name="List_20_1_Content_Last">Mineral</text:p>
        </text:list-item>
      </text:list>
      <text:p text:style-name="Text_20_body"><text:span text:style-name="Strong_20_Emphasis"><text:span text:style-name="underline">Zubereitung</text:span></text:span>:<text:line-break/>
Eier mit Milch verquirreln und soviel Mehl dazugeben, dass der Teig einen Zustand zwischen definitiv flüssig und leicht zähflüssig einnimmt. <text:span text:style-name="Emphasis">(Achtung, das Mehl saugt mit der Zeit die Milch mehr auf, also eventuell nach einiger Zeit noch etwas Milch dazutun)</text:span> Der Teig kann natürlich noch mit Mineral/Soda/Wasser o.ä. verbessert werden. Teig für ca. 30 Minuten im Kühlschrank rasten lassen. Wenig Öl in Pfanne geben und heiß werden lassen. Einen Schöpflöffel Teig in die Mitte der Pfanne gießen und durch neigen der Pfanne schleunigst in derselben verteilen Sobald der Rand der Palatschinke beginnt, fest zu werden, kann mit einem Pfannenschieber versucht werden, die Palatschinke von der Pfanne zu trennen, was sehr leicht gehen sollte (wenn nicht: das nächste Mal mehr Öl nehmen).</text:p>
      <text:p text:style-name="Horizontal_20_Line"/>
      <text:h text:style-name="Heading_20_1" text:outline-level="1"><text:bookmark-start text:name="__RefHeading___paradeisspiegel_21"/><text:bookmark-start text:name="paradeisspiegel"/>Paradeisspiegel<text:bookmark-end text:name="__RefHeading___paradeisspiegel_21"/><text:bookmark-end text:name="paradeisspiegel"/></text:h>
      <text:p text:style-name="Text_20_body"><text:span text:style-name="Strong_20_Emphasis"><text:span text:style-name="underline">Zutaten</text:span></text:span>:<text:line-break/></text:p>
      <text:list text:style-name="List_20_1" text:continue-numbering="false">
        <text:list-item>
          <text:p text:style-name="List_20_1_Content_First"> 1-2 Knoblauchzehen</text:p>
        </text:list-item>
        <text:list-item>
          <text:p text:style-name="List_20_1_Content"> 4 Paradeiser</text:p>
        </text:list-item>
        <text:list-item>
          <text:p text:style-name="List_20_1_Content"> 1 EL Paradeismark</text:p>
        </text:list-item>
        <text:list-item>
          <text:p text:style-name="List_20_1_Content"> Veget. Sauerrahm</text:p>
        </text:list-item>
        <text:list-item>
          <text:p text:style-name="List_20_1_Content"> Olivenöl</text:p>
        </text:list-item>
        <text:list-item>
          <text:p text:style-name="List_20_1_Content"> Salz, Pfeffer</text:p>
        </text:list-item>
        <text:list-item>
          <text:p text:style-name="List_20_1_Content_Last"> 1 TL Ahornsirup</text:p>
        </text:list-item>
      </text:list>
      <text:p text:style-name="Text_20_body"><text:span text:style-name="Strong_20_Emphasis"><text:span text:style-name="underline">Zubereitung</text:span></text:span>:<text:line-break/>
Paradeiser waschen und einschneiden. In siedendes Wasser legen und die Haut abziehen. In Würfel schneiden und in einer Schale mit Olivenöl vermengen.<text:line-break/>Knoblauchzehen in feine Scheiben schneiden und in einer Pfanne in etwas Olivenöl angaren. Die Paradeiser, den Ahornsirup und das Paradeismark hinzugeben. Nach dem ersten erhitzen mit Wasser ablöschen und etwa 20 Minuten köcheln lassen. Ab und zu umrühren und dabei den Sauerrahm mit einrühren.<text:line-break/>
Mit Pfeffer und Salz abschmecken.</text:p>
      <text:p text:style-name="Horizontal_20_Line"/>
      <text:h text:style-name="Heading_20_1" text:outline-level="1"><text:bookmark-start text:name="__RefHeading___pfannenbrot_22"/><text:bookmark-start text:name="pfannenbrot"/>Pfannenbrot<text:bookmark-end text:name="__RefHeading___pfannenbrot_22"/><text:bookmark-end text:name="pfannenbrot"/></text:h>
      <text:p text:style-name="Text_20_body"><text:span text:style-name="Strong_20_Emphasis"><text:span text:style-name="underline">Zutaten</text:span></text:span>:<text:line-break/></text:p>
      <text:list text:style-name="List_20_1" text:continue-numbering="false">
        <text:list-item>
          <text:p text:style-name="List_20_1_Content_First"> 300 g Dinkelmehl, Type 360</text:p>
        </text:list-item>
        <text:list-item>
          <text:p text:style-name="List_20_1_Content"> 160 ml Milch</text:p>
        </text:list-item>
        <text:list-item>
          <text:p text:style-name="List_20_1_Content"> 50 g Butter</text:p>
        </text:list-item>
        <text:list-item>
          <text:p text:style-name="List_20_1_Content"> 1 TL Backpulver</text:p>
        </text:list-item>
        <text:list-item>
          <text:p text:style-name="List_20_1_Content"> 1 EL Speiseöl</text:p>
        </text:list-item>
        <text:list-item>
          <text:p text:style-name="List_20_1_Content"> 1 TL Kreuzkümmel</text:p>
        </text:list-item>
        <text:list-item>
          <text:p text:style-name="List_20_1_Content"> 1 TL Salz</text:p>
        </text:list-item>
        <text:list-item>
          <text:p text:style-name="List_20_1_Content"> ½ TL Zucker</text:p>
        </text:list-item>
        <text:list-item>
          <text:p text:style-name="List_20_1_Content"> Mehl, für die Arbeitsfläche</text:p>
        </text:list-item>
        <text:list-item>
          <text:p text:style-name="List_20_1_Content_Last"> Neutrales Pflanzenöl, zum Braten</text:p>
        </text:list-item>
      </text:list>
      <text:p text:style-name="Text_20_body"><text:span text:style-name="Strong_20_Emphasis"><text:span text:style-name="underline">Zubereitung</text:span></text:span>:<text:line-break/>
Das Mehl mit Backpulver, Salz, Zucker und Kreuzkümmel mischen.<text:line-break/>
Butter in einer Pfanne schmelzen. Milch, flüssige Butter und Speiseöl zum Mehlgemisch hinzugeben und zu einem glatten Teig kneten.<text:line-break/>
Teig in 6 Portionen teilen und auf einer leicht bemehlten Arbeitsfläche zu je ca. Ø 10 cm runden Fladen ausrollen.<text:line-break/>
Pfanne mit etwas Öl erhitzen, je ein Teigfladen hineinlegen und bei mittlerer Hitze von beiden Seiten ca. 3 Minuten backen.</text:p>
      <text:p text:style-name="Horizontal_20_Line"/>
      <text:h text:style-name="Heading_20_1" text:outline-level="1"><text:bookmark-start text:name="__RefHeading___salatdressing_suesslich_23"/><text:bookmark-start text:name="salatdressing_suesslich"/>Salatdressing, süßlich<text:bookmark-end text:name="__RefHeading___salatdressing_suesslich_23"/><text:bookmark-end text:name="salatdressing_suesslich"/></text:h>
      <text:p text:style-name="Text_20_body"><text:span text:style-name="Strong_20_Emphasis"><text:span text:style-name="underline">Zutaten</text:span></text:span>:<text:line-break/></text:p>
      <text:list text:style-name="List_20_1" text:continue-numbering="false">
        <text:list-item>
          <text:p text:style-name="List_20_1_Content_First"> 1 Zitrone</text:p>
        </text:list-item>
        <text:list-item>
          <text:p text:style-name="List_20_1_Content"> 50 ml Aceto Balsamico Bianco</text:p>
        </text:list-item>
        <text:list-item>
          <text:p text:style-name="List_20_1_Content"> Zitronenabrieb</text:p>
        </text:list-item>
        <text:list-item>
          <text:p text:style-name="List_20_1_Content"> 10 ml Hesperidenessig</text:p>
        </text:list-item>
        <text:list-item>
          <text:p text:style-name="List_20_1_Content"> 30 ml Ahornsirup</text:p>
        </text:list-item>
        <text:list-item>
          <text:p text:style-name="List_20_1_Content"> 1 Haselnussgroßer Tropfen</text:p>
        </text:list-item>
        <text:list-item>
          <text:p text:style-name="List_20_1_Content"> 50 ml Olivenöl</text:p>
        </text:list-item>
        <text:list-item>
          <text:p text:style-name="List_20_1_Content"> 120 ml Wasser</text:p>
        </text:list-item>
        <text:list-item>
          <text:p text:style-name="List_20_1_Content"> 15 Pfeffer</text:p>
        </text:list-item>
        <text:list-item>
          <text:p text:style-name="List_20_1_Content_Last"> 1 Prise Salz</text:p>
        </text:list-item>
      </text:list>
      <text:p text:style-name="Horizontal_20_Line"/>
      <text:h text:style-name="Heading_20_1" text:outline-level="1"><text:bookmark-start text:name="__RefHeading___salbeibutter_24"/><text:bookmark-start text:name="salbeibutter"/>Salbeibutter<text:bookmark-end text:name="__RefHeading___salbeibutter_24"/><text:bookmark-end text:name="salbeibutter"/></text:h>
      <text:p text:style-name="Text_20_body"><text:span text:style-name="Strong_20_Emphasis"><text:span text:style-name="underline">Zutaten</text:span></text:span>:<text:line-break/></text:p>
      <text:list text:style-name="List_20_1" text:continue-numbering="false">
        <text:list-item>
          <text:p text:style-name="List_20_1_Content_First"> 50 g Butter</text:p>
        </text:list-item>
        <text:list-item>
          <text:p text:style-name="List_20_1_Content"> 1 Zweig Salbei</text:p>
        </text:list-item>
        <text:list-item>
          <text:p text:style-name="List_20_1_Content_Last"> Salz, Pfeffer</text:p>
        </text:list-item>
      </text:list>
      <text:p text:style-name="Text_20_body"><text:span text:style-name="Strong_20_Emphasis"><text:span text:style-name="underline">Zubereitung</text:span></text:span>:<text:line-break/>
Butter schmelzen und leicht anbräunen. Salbei hacken und dazugeben. Alles mit Pfeffer und Salz würzen.</text:p>
      <text:p text:style-name="Horizontal_20_Line"/>
      <text:h text:style-name="Heading_20_1" text:outline-level="1"><text:bookmark-start text:name="__RefHeading___schmorgurken_25"/><text:bookmark-start text:name="schmorgurken"/>Schmorgurken<text:bookmark-end text:name="__RefHeading___schmorgurken_25"/><text:bookmark-end text:name="schmorgurken"/></text:h>
      <text:p text:style-name="Text_20_body"><text:span text:style-name="Strong_20_Emphasis"><text:span text:style-name="underline">Zutaten</text:span></text:span>:<text:line-break/></text:p>
      <text:list text:style-name="List_20_1" text:continue-numbering="false">
        <text:list-item>
          <text:p text:style-name="List_20_1_Content_First"> 1 Stk Salatgurke</text:p>
        </text:list-item>
        <text:list-item>
          <text:p text:style-name="List_20_1_Content"> 3 Stk Frühlingszwiebeln</text:p>
        </text:list-item>
        <text:list-item>
          <text:p text:style-name="List_20_1_Content"> 1/2 B. Créme fraiche</text:p>
        </text:list-item>
        <text:list-item>
          <text:p text:style-name="List_20_1_Content"> 2 TL Senf</text:p>
        </text:list-item>
        <text:list-item>
          <text:p text:style-name="List_20_1_Content"> 2 EL gesalzene Butter</text:p>
        </text:list-item>
        <text:list-item>
          <text:p text:style-name="List_20_1_Content"> Salz, Pfeffer nach Geschmack</text:p>
        </text:list-item>
        <text:list-item>
          <text:p text:style-name="List_20_1_Content_Last"> optional Suppenpulver nach Geschmack</text:p>
        </text:list-item>
      </text:list>
      <text:p text:style-name="Text_20_body"><text:span text:style-name="Strong_20_Emphasis"><text:span text:style-name="underline">Zubereitung</text:span></text:span>:<text:line-break/>
Frühlingszwiebeln klein schneiden.
Gurke schälen, der Länge nach halbieren und entkernen. 
Anschließend die Gurke in ca. 1 cm dicke Würfel schneiden.
Butter zerlassen und die Frühlingszwiebeln glasig dünsten. 
Hitze höher schalten und die Gurken dazu geben und goldbraun anbraten. 
Anschließend würzen nach Geschmack und schmoren lassen. Die Gurken sollten allerdings noch knackig sein.
Creme fraiche mit Senf verrühren und unter die Gurken mischen.
Alles nochmals abschmecken und  servieren.
<text:line-break/></text:p>
      <text:p text:style-name="Horizontal_20_Line"/>
      <text:h text:style-name="Heading_20_1" text:outline-level="1"><text:bookmark-start text:name="__RefHeading___tagliatelle_26"/><text:bookmark-start text:name="tagliatelle"/>Tagliatelle<text:bookmark-end text:name="__RefHeading___tagliatelle_26"/><text:bookmark-end text:name="tagliatelle"/></text:h>
      <text:p text:style-name="Text_20_body"><text:span text:style-name="Strong_20_Emphasis"><text:span text:style-name="underline">Zutaten</text:span></text:span> (für 2 Personen):<text:line-break/></text:p>
      <text:list text:style-name="List_20_1" text:continue-numbering="false">
        <text:list-item>
          <text:p text:style-name="List_20_1_Content_First"> 220 g Pastamehl + Pastamehl, zum Ausrollen</text:p>
        </text:list-item>
        <text:list-item>
          <text:p text:style-name="List_20_1_Content"> 2 Eier</text:p>
        </text:list-item>
        <text:list-item>
          <text:p text:style-name="List_20_1_Content"> 1 EL + 2-3 EL Olivenöl</text:p>
        </text:list-item>
        <text:list-item>
          <text:p text:style-name="List_20_1_Content_Last"> Salz</text:p>
        </text:list-item>
      </text:list>
      <text:p text:style-name="Text_20_body"><text:span text:style-name="Strong_20_Emphasis"><text:span text:style-name="underline">Zubereitung</text:span></text:span>:<text:line-break/>
Den Backofen auf 180 Grad Umluft vorheizen.</text:p>
      <text:p text:style-name="Text_20_body">Pastamehl, Eier, 1 EL Olivenöl und eine Prise Salz vermengen und ca. 5 Minuten gut durchkneten. Danach den Teig zu einer Kugel formen und abgedeckt ruhen lassen.</text:p>
      <text:p text:style-name="Text_20_body">Teig in vier gleichgroße Teile teilen und nach und nach zu Nudeln verarbeiten. Dafür den Teig mit etwas Pastamehl ausrollen und mit einer Nudelmaschine dünne Platten ausrollen. Die Platten anschließend in Tagliatelle schneiden. Tagliatelle in kochendem Salzwasser ca. 3 Minuten garen. Mit einer Schaumkelle herausheben, abtropfen lassen und mit dem restlichen Olivenöl vermengen.</text:p>
      <text:p text:style-name="Horizontal_20_Line"/>
      <text:h text:style-name="Heading_20_1" text:outline-level="1"><text:bookmark-start text:name="__RefHeading___tempurateig_27"/><text:bookmark-start text:name="tempurateig"/>Tempurateig<text:bookmark-end text:name="__RefHeading___tempurateig_27"/><text:bookmark-end text:name="tempurateig"/></text:h>
      <text:p text:style-name="Text_20_body"><text:span text:style-name="Strong_20_Emphasis"><text:span text:style-name="underline">Zutaten</text:span></text:span> (für 2 Personen):<text:line-break/></text:p>
      <text:list text:style-name="List_20_1" text:continue-numbering="false">
        <text:list-item>
          <text:p text:style-name="List_20_1_Content_First"> 120g eiskaltes Wasser</text:p>
        </text:list-item>
        <text:list-item>
          <text:p text:style-name="List_20_1_Content"> 1 Ei</text:p>
        </text:list-item>
        <text:list-item>
          <text:p text:style-name="List_20_1_Content"> 100g Weizenmehl</text:p>
        </text:list-item>
        <text:list-item>
          <text:p text:style-name="List_20_1_Content"> 100g Speisestärke (etwa Maisstärke)</text:p>
        </text:list-item>
        <text:list-item>
          <text:p text:style-name="List_20_1_Content_Last"> 1/2 TL Salz</text:p>
        </text:list-item>
      </text:list>
      <text:p text:style-name="Text_20_body"><text:span text:style-name="Strong_20_Emphasis"><text:span text:style-name="underline">Zubereitung</text:span></text:span>:<text:line-break/></text:p>
      <text:p text:style-name="Text_20_body">Das Wasser mit dem Ei und dem Salz verrühren. Mehl und Maisstärke in eine separaten Schüssel sieben und diese Mischung dann der Flüssigkeit zufügen, sodass ein glatter Teig entststeht. Den Tempurateig gut verrühren, aber bitte nicht zu eifrig: Klümpchen sind in Ordnung! Wird der Teig zu intensiv gerührt, könnte er matschig werden.</text:p>
      <text:p text:style-name="Horizontal_20_Line"/>
      <text:h text:style-name="Heading_20_1" text:outline-level="1"><text:bookmark-start text:name="__RefHeading___topfennockerln_28"/><text:bookmark-start text:name="topfennockerln"/>Topfennockerln<text:bookmark-end text:name="__RefHeading___topfennockerln_28"/><text:bookmark-end text:name="topfennockerln"/></text:h>
      <text:p text:style-name="Text_20_body"><text:span text:style-name="Strong_20_Emphasis"><text:span text:style-name="underline">Zutaten</text:span></text:span>:</text:p>
      <text:list text:style-name="List_20_1" text:continue-numbering="false">
        <text:list-item>
          <text:p text:style-name="List_20_1_Content_First">25 dag Topfen</text:p>
        </text:list-item>
        <text:list-item>
          <text:p text:style-name="List_20_1_Content">2 Eier</text:p>
        </text:list-item>
        <text:list-item>
          <text:p text:style-name="List_20_1_Content">5 dag Butter</text:p>
        </text:list-item>
        <text:list-item>
          <text:p text:style-name="List_20_1_Content">10 dag Weizengrieß</text:p>
        </text:list-item>
        <text:list-item>
          <text:p text:style-name="List_20_1_Content">1 Prise Salz</text:p>
        </text:list-item>
        <text:list-item>
          <text:p text:style-name="List_20_1_Content">reichlich Semmelbrösel</text:p>
        </text:list-item>
        <text:list-item>
          <text:p text:style-name="List_20_1_Content">2 EL Butter</text:p>
        </text:list-item>
        <text:list-item>
          <text:p text:style-name="List_20_1_Content_Last">Staubzucker nach Geschmack</text:p>
        </text:list-item>
      </text:list>
      <text:p text:style-name="Text_20_body"><text:span text:style-name="Strong_20_Emphasis"><text:span text:style-name="underline">Zubereitung</text:span></text:span>:<text:line-break/>
Topfen, Eier, Butter, Grieß und eine Prise Salz zu einem flaumigen Teig verrühren und etwa 1 Stunde rasten lassen.<text:line-break/>
Aus dem Topfenteig mit Hilfe von Löffeln Nockerln ausstechen und in siedendem Salzwasser mehr ziehen als kochen lassen. Anschließend aus dem Wasser heben und abtropfen lassen.
Semmelbrösel in Butter anrösten, den Zucker dazugeben und gut durchrühren. Die Topfennockerln in den Zuckerbröseln wälzen und servieren.</text:p>
      <text:p text:style-name="Horizontal_20_Line"/>
      <text:h text:style-name="Heading_20_1" text:outline-level="1"><text:bookmark-start text:name="__RefHeading___vegetarische_bolognese_29"/><text:bookmark-start text:name="vegetarische_bolognese"/>Vegetarische Bolognese<text:bookmark-end text:name="__RefHeading___vegetarische_bolognese_29"/><text:bookmark-end text:name="vegetarische_bolognese"/></text:h>
      <text:p text:style-name="Text_20_body"><text:span text:style-name="Strong_20_Emphasis"><text:span text:style-name="underline">Zutaten</text:span></text:span> (für 2 Personen):<text:line-break/></text:p>
      <text:list text:style-name="List_20_1" text:continue-numbering="false">
        <text:list-item>
          <text:p text:style-name="List_20_1_Content_First"> 100 g braune Champignons</text:p>
        </text:list-item>
        <text:list-item>
          <text:p text:style-name="List_20_1_Content"> 60 g Knollensellerie</text:p>
        </text:list-item>
        <text:list-item>
          <text:p text:style-name="List_20_1_Content"> 1 Karotte</text:p>
        </text:list-item>
        <text:list-item>
          <text:p text:style-name="List_20_1_Content"> 400 g geschälte, ganze Tomaten, aus der Dose</text:p>
        </text:list-item>
        <text:list-item>
          <text:p text:style-name="List_20_1_Content"> 60 g Walnüsse</text:p>
        </text:list-item>
        <text:list-item>
          <text:p text:style-name="List_20_1_Content"> 1 rote Zwiebel</text:p>
        </text:list-item>
        <text:list-item>
          <text:p text:style-name="List_20_1_Content"> 2 Knoblauchzehen</text:p>
        </text:list-item>
        <text:list-item>
          <text:p text:style-name="List_20_1_Content"> 2 EL Tomatenmark</text:p>
        </text:list-item>
        <text:list-item>
          <text:p text:style-name="List_20_1_Content"> 1-2 EL Balsamicoessig</text:p>
        </text:list-item>
        <text:list-item>
          <text:p text:style-name="List_20_1_Content"> 4 Zweige Thymian</text:p>
        </text:list-item>
        <text:list-item>
          <text:p text:style-name="List_20_1_Content"> 3 Zweige Basilikum</text:p>
        </text:list-item>
        <text:list-item>
          <text:p text:style-name="List_20_1_Content"> 2 TL getrockneter Oregano</text:p>
        </text:list-item>
        <text:list-item>
          <text:p text:style-name="List_20_1_Content"> Cayennepfeffer, zum Abschmecken</text:p>
        </text:list-item>
        <text:list-item>
          <text:p text:style-name="List_20_1_Content"> Olivenöl, zum Anbraten</text:p>
        </text:list-item>
        <text:list-item>
          <text:p text:style-name="List_20_1_Content_Last"> Salz, Pfeffer</text:p>
        </text:list-item>
      </text:list>
      <text:p text:style-name="Text_20_body"><text:span text:style-name="Strong_20_Emphasis"><text:span text:style-name="underline">Zubereitung</text:span></text:span>:<text:line-break/>
Walnüsse klein hacken. Champignons, Sellerie und Karotte putzen bzw. schälen. Zwiebel und Knoblauch abziehen. Champignons, Sellerie, Karotte und Zwiebel in kleine Würfel schneiden, Knoblauch fein schneiden.</text:p>
      <text:p text:style-name="Text_20_body">Olivenöl erhitzen und Karotten darin anbraten. Danach den Sellerie dazugeben und mitbraten. Anschließend die Zwiebel und Pilze dazugeben. Wenn alles gut angebraten ist, Knoblauch und Tomatenmark dazugeben und mitanbraten. Mit Dosentomaten und etwas Wasser ablöschen und Walnüsse dazu geben.</text:p>
      <text:p text:style-name="Text_20_body">Balsamicoessig, Thymian, Oregano, eine Prise Cayennepfeffer, etwas Salz und Pfeffer hinzufügen. Gut umrühren, Tomaten zerdrücken und auf mittlerer Hitze köcheln lassen. Zum Schluss Basilikum hacken und zur Sauce geben. Erneut mit Salz, Pfeffer und Cayennepfeffer abschmecke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03:55</meta:creation-date>
    <dc:creator>Generated</dc:creator>
    <dc:date>2026-09-16T13::03:55</dc:date>
    <dc:language>en-US</dc:language>
    <meta:editing-cycles>1</meta:editing-cycles>
    <meta:editing-duration>PT0S</meta:editing-duration>
    <dc:title>grund</dc:title>
  </office:meta>
</office:document-meta>
</file>