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4bd7b63af7492807ee3a2555d7a0eb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rnschalter"/><text:bookmark-start text:name="__RefHeading___fernschalter_1"/><text:bookmark-start text:name="fernschalter"/>Fernschalter<text:bookmark-end text:name="__RefHeading___fernschalter_1"/><text:bookmark-end text:name="fernschalter"/></text:h>
      <text:p text:style-name="Text_20_body"><text:line-break/></text:p>
      <text:p text:style-name="Text_20_body"><draw:frame draw:style-name="media" draw:name="0" text:anchor-type="as-char" draw:z-index="0" svg:width="15.875cm" svg:height="10.872235659986cm"><draw:image xlink:href="Pictures/c4bd7b63af7492807ee3a2555d7a0eb4.jpg" xlink:type="simple" xlink:show="embed" xlink:actuate="onLoad"/></draw:frame></text:p>
      <text:p text:style-name="Text_20_body">Da die Notwendigkeit bestand, einen Verbraucher, in diesem Fall einen Kompressor, von mehreren Stellen Ein- und Auszuschalten, ist diese Schaltung entstanden.<text:line-break/>
Eine Beschreibung ist im <text:a xlink:type="simple" xlink:href="https://www.edenhofer.at/lib/exe/fetch.php?media=fernschalter.pdf" text:style-name="Internet_20_link" text:visited-style-name="Visited_20_Internet_20_Link">PDF</text:a> zu finden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2::37:46</meta:creation-date>
    <dc:creator>Generated</dc:creator>
    <dc:date>2026-09-16T12::37:46</dc:date>
    <dc:language>en-US</dc:language>
    <meta:editing-cycles>1</meta:editing-cycles>
    <meta:editing-duration>PT0S</meta:editing-duration>
    <dc:title>fernschalter</dc:title>
  </office:meta>
</office:document-meta>
</file>