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a46c1b6ca6bc1ac2ec5476a3fd839f.png"/>
  <manifest:file-entry manifest:media-type="image/png" manifest:full-path="Pictures/ae99574b04ad4bd3a327b41e698614a9.png"/>
  <manifest:file-entry manifest:media-type="image/png" manifest:full-path="Pictures/e05da9f7f4f7299ece37feebe96cb19f.png"/>
  <manifest:file-entry manifest:media-type="image/png" manifest:full-path="Pictures/bd9e19555dd35d8793bb86d3cb5263b6.png"/>
  <manifest:file-entry manifest:media-type="image/png" manifest:full-path="Pictures/60810fa7b011bd18e566b5ef891581b3.png"/>
  <manifest:file-entry manifest:media-type="image/png" manifest:full-path="Pictures/e2590719367a38b0130012564d78c448.png"/>
  <manifest:file-entry manifest:media-type="image/png" manifest:full-path="Pictures/189030d20c41f9b5836789d821786976.png"/>
  <manifest:file-entry manifest:media-type="image/png" manifest:full-path="Pictures/023630d3765e6ebfa3a9f0fd4063fcaf.png"/>
  <manifest:file-entry manifest:media-type="image/png" manifest:full-path="Pictures/b1cf3411b19b4d67c02fff1618e0062c.png"/>
  <manifest:file-entry manifest:media-type="image/png" manifest:full-path="Pictures/a436c7f6d9196ef6395743161dab191c.png"/>
  <manifest:file-entry manifest:media-type="image/png" manifest:full-path="Pictures/4c4755470e6e936b68f2cd8cf53a4b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p_arbeit"/><text:bookmark-start text:name="__RefHeading___arbeitsumgebung_fuer_arduino_und_esp82_einrichten_1"/><text:bookmark-start text:name="arbeitsumgebung_fuer_arduino_und_esp82_einrichten"/>Arbeitsumgebung für Arduino und ESP82 einrichten<text:bookmark-end text:name="__RefHeading___arbeitsumgebung_fuer_arduino_und_esp82_einrichten_1"/><text:bookmark-end text:name="arbeitsumgebung_fuer_arduino_und_esp82_einrichten"/></text:h>
      <text:p text:style-name="Text_20_body"><text:span text:style-name="Source_20_Text"><text:span text:style-name="Strong_20_Emphasis">Letztes Update 2021/01/02 11:35</text:span></text:span> <text:line-break/><text:line-break/></text:p>
      <text:h text:style-name="Heading_20_2" text:outline-level="2"><text:bookmark-start text:name="__RefHeading___download_und_einrichten_der_arduino_ide_2"/><text:bookmark-start text:name="download_und_einrichten_der_arduino_ide"/>Download und einrichten der Arduino IDE<text:bookmark-end text:name="__RefHeading___download_und_einrichten_der_arduino_ide_2"/><text:bookmark-end text:name="download_und_einrichten_der_arduino_ide"/></text:h>
      <text:p text:style-name="Text_20_body">Die IDE zum Schreiben und dem Hochladen der Sketches kann von <text:span text:style-name="Strong_20_Emphasis"><text:a xlink:type="simple" xlink:href="https://www.arduino.cc/en/software" text:style-name="Internet_20_link" text:visited-style-name="Visited_20_Internet_20_Link">www.arduino.cc</text:a></text:span> heruntergeladen werden.<text:line-break/>
Installation der IDE nach Vorgabe des Betriebssystems. Im nächsten Schritt wird die Arduino Entwicklungsumgebung für die Verwendung mit dem ESP8266 vorbereitet. Dazu wird in den Voreinstellungen (<text:span text:style-name="Source_20_Text"><text:span text:style-name="Strong_20_Emphasis">Datei / Voreinstellungen [Strg+,]</text:span></text:span>) der IDE folgende URL als zusätzliche <text:span text:style-name="Strong_20_Emphasis">Boardverwalter-URL</text:span> eingetragen:</text:p>
      <text:p text:style-name="Preformatted_20_Text">https://github.com/esp8266/esp8266.github.io/tree/master/stable/package_esp8266com_index.json<text:line-break/><text:line-break/>[alter Link]<text:s text:c="2"/><text:line-break/>[http://arduino.esp8266.com/stable/package_esp8266com_index.json]</text:p>
      <text:p text:style-name="Text_20_body"><draw:frame draw:style-name="mediacenter" draw:name="(CC) BY-SA Legend" text:anchor-type="paragraph" draw:z-index="0" svg:width="18.520833333333cm" style:rel-width="100%"><draw:text-box><text:p text:style-name="legendcenter"><draw:frame draw:style-name="mediacenter" draw:name="(CC) BY-SA" text:anchor-type="paragraph" draw:z-index="0" svg:width="18.520833333333cm" style:rel-width="100%" svg:height="10.980208333333cm" style:rel-height="scale"><draw:image xlink:href="Pictures/c1a46c1b6ca6bc1ac2ec5476a3fd839f.png" xlink:type="simple" xlink:show="embed" xlink:actuate="onLoad"/></draw:frame>(CC) BY-SA</text:p></draw:text-box></draw:frame></text:p>
      <text:p text:style-name="Text_20_body">Für den ESP82 muss eine zusätzliche Boardbibliothek installiert werden. Dazu den Bordverwalter öffnen<text:line-break/>
(<text:span text:style-name="Source_20_Text"><text:span text:style-name="Strong_20_Emphasis">Werkzeuge / Board / Boardverwalter</text:span></text:span>) und die <text:span text:style-name="Strong_20_Emphasis">ESP8266-Bibliothek</text:span> installieren.</text:p>
      <text:p text:style-name="Text_20_body"><draw:frame draw:style-name="mediacenter" draw:name="(CC) BY-SA Legend" text:anchor-type="paragraph" draw:z-index="0" svg:width="14.552083333333cm"><draw:text-box><text:p text:style-name="legendcenter"><draw:frame draw:style-name="mediacenter" draw:name="(CC) BY-SA" text:anchor-type="paragraph" draw:z-index="1" svg:width="14.552083333333cm" svg:height="5.6923674530695cm"><draw:image xlink:href="Pictures/ae99574b04ad4bd3a327b41e698614a9.png" xlink:type="simple" xlink:show="embed" xlink:actuate="onLoad"/></draw:frame>(CC) BY-SA</text:p></draw:text-box></draw:frame></text:p>
      <text:p text:style-name="Text_20_body"><draw:frame draw:style-name="mediacenter" draw:name="(CC) BY-SA Legend" text:anchor-type="paragraph" draw:z-index="0" svg:width="18.520833333333cm" style:rel-width="100%"><draw:text-box><text:p text:style-name="legendcenter"><draw:frame draw:style-name="mediacenter" draw:name="(CC) BY-SA" text:anchor-type="paragraph" draw:z-index="2" svg:width="18.520833333333cm" style:rel-width="100%" svg:height="10.424583333333cm" style:rel-height="scale"><draw:image xlink:href="Pictures/e05da9f7f4f7299ece37feebe96cb19f.png" xlink:type="simple" xlink:show="embed" xlink:actuate="onLoad"/></draw:frame>(CC) BY-SA</text:p></draw:text-box></draw:frame></text:p>
      <text:p text:style-name="Text_20_body">Nach der Installation der Bibliothek kann aus der Liste das <text:span text:style-name="Strong_20_Emphasis">Generic ESP8266 Module</text:span> ausgewählt werden (<text:span text:style-name="Source_20_Text"><text:span text:style-name="Strong_20_Emphasis">Werkzeuge / Board</text:span></text:span>). </text:p>
      <text:p text:style-name="Text_20_body"><draw:frame draw:style-name="media" draw:name="(CC) BY-SA Legend" text:anchor-type="as-char" draw:z-index="0" svg:width="17.197916666667cm" style:rel-width="100%"><draw:text-box><text:p text:style-name="legendcenter"><draw:frame draw:style-name="media" draw:name="(CC) BY-SA" text:anchor-type="as-char" draw:z-index="3" svg:width="17.197916666667cm" style:rel-width="100%" svg:height="6.0684077380952cm" style:rel-height="scale"><draw:image xlink:href="Pictures/bd9e19555dd35d8793bb86d3cb5263b6.png" xlink:type="simple" xlink:show="embed" xlink:actuate="onLoad"/></draw:frame>(CC) BY-SA</text:p></draw:text-box></draw:frame></text:p>
      <text:p text:style-name="Text_20_body">Die Arduino-Entwicklungsumgebung ist nun für die Verwendung von Arduino-Boards und den ESP8266 Boards vorbereitet.</text:p>
      <text:h text:style-name="Heading_20_2" text:outline-level="2"><text:bookmark-start text:name="__RefHeading___programmiergeraet_fuer_esp82_anschliessen_3"/><text:bookmark-start text:name="programmiergeraet_fuer_esp82_anschliessen"/>Programmiergerät für ESP82 anschließen<text:bookmark-end text:name="__RefHeading___programmiergeraet_fuer_esp82_anschliessen_3"/><text:bookmark-end text:name="programmiergeraet_fuer_esp82_anschliessen"/></text:h>
      <text:p text:style-name="Text_20_body">Als Programmiergerät wird das ESP8266-PROG von Joy-IT® <text:a xlink:type="simple" xlink:href="https://www.pollin.at/p/joy-it-usb-stick-modul-fuer-raspberry-pi-810744" text:style-name="Internet_20_link" text:visited-style-name="Visited_20_Internet_20_Link">(Pollin 810744)</text:a> verwendet.</text:p>
      <text:p text:style-name="Text_20_body"><draw:frame draw:style-name="media" draw:name="© Joy-IT® Legend" text:anchor-type="as-char" draw:z-index="0" svg:width="7.4083333333333cm" style:rel-width="100%"><draw:text-box><text:p text:style-name="legendcenter"><draw:frame draw:style-name="media" draw:name="© Joy-IT®" text:anchor-type="as-char" draw:z-index="4" svg:width="7.4083333333333cm" style:rel-width="100%" svg:height="4.7430122757318cm" style:rel-height="scale"><draw:image xlink:href="Pictures/60810fa7b011bd18e566b5ef891581b3.png" xlink:type="simple" xlink:show="embed" xlink:actuate="onLoad"/></draw:frame>© Joy-IT®</text:p></draw:text-box></draw:frame>   <draw:frame draw:style-name="media" draw:name="(CC) BY-SA Legend" text:anchor-type="as-char" draw:z-index="0" svg:width="9.525cm" style:rel-width="100%"><draw:text-box><text:p text:style-name="legendcenter"><draw:frame draw:style-name="media" draw:name="(CC) BY-SA" text:anchor-type="as-char" draw:z-index="5" svg:width="9.525cm" style:rel-width="100%" svg:height="3.7602904040404cm" style:rel-height="scale"><draw:image xlink:href="Pictures/e2590719367a38b0130012564d78c448.png" xlink:type="simple" xlink:show="embed" xlink:actuate="onLoad"/></draw:frame>(CC) BY-SA</text:p></draw:text-box></draw:frame><text:line-break/></text:p>
      <text:p text:style-name="Text_20_body">USB-Programmer für den ESP8266 bzw. Microcontroller der ESP32-Serie in ESP-01 Bauweise. Die benötigte Stromversorgung zur Programmierung wird vom USB bezogen. Kompatibel mit Windows und Linux.</text:p>
      <text:p text:style-name="Text_20_body">    <text:a xlink:type="simple" xlink:href="https://www.edenhofer.at/lib/exe/fetch.php?media=pdf:sbc_esp8266_prog_anleitung.pdf" text:style-name="Internet_20_link" text:visited-style-name="Visited_20_Internet_20_Link"> ESP8266-Prog-Anleitung - Lokal</text:a>     
<text:a xlink:type="simple" xlink:href="http://192.168.20.233/treiber/ch341ser-driver.zip" text:style-name="Internet_20_link" text:visited-style-name="Visited_20_Internet_20_Link"> Treiber für das Programmiermodul - Lokal</text:a><text:line-break/>
    <text:a xlink:type="simple" xlink:href="https://www.joy-it.net/files/files/Produkte/SBC-ESp8266-Prog/SBC-ESP8266-Prog-Anleitung.pdf" text:style-name="Internet_20_link" text:visited-style-name="Visited_20_Internet_20_Link"> ESP8266-Prog-Anleitung - Joy-IT®</text:a>
<text:a xlink:type="simple" xlink:href="https://www.joy-it.net/files/files/Produkte/JT-DPS-USB/CH341SER-Driver.zip" text:style-name="Internet_20_link" text:visited-style-name="Visited_20_Internet_20_Link"> Treiber für das Programmiermodul - Joy-IT®</text:a><text:line-break/></text:p>
      <text:p text:style-name="Text_20_body">Für den Betrieb unter Windows muss ein Treiber für ein virtuelles COM-Port installiert werden. Siehe oben. Das Programmiermodul  nun  an  die  USB-Schnittstelle anschließen. Den COM-Port für das Programmiergerät einstellen (<text:span text:style-name="Source_20_Text"><text:span text:style-name="Strong_20_Emphasis">Werkzeuge / Port</text:span></text:span>). </text:p>
      <text:h text:style-name="Heading_20_2" text:outline-level="2"><text:bookmark-start text:name="__RefHeading___esp8266-01_modul_4"/><text:bookmark-start text:name="esp8266-01_modul"/>ESP8266-01 Modul<text:bookmark-end text:name="__RefHeading___esp8266-01_modul_4"/><text:bookmark-end text:name="esp8266-01_modul"/></text:h>
      <text:p text:style-name="Text_20_body">Das Wifi-Modul ist mit Arduino, Raspberry etc. kompatibel.
<draw:frame draw:style-name="mediaright" draw:name="(CC) BY-SA Legend" text:anchor-type="paragraph" draw:z-index="0" svg:width="5.2916666666667cm" style:rel-width="100%"><draw:text-box><text:p text:style-name="legendcenter"><draw:frame draw:style-name="mediaright" draw:name="(CC) BY-SA" text:anchor-type="paragraph" draw:z-index="6" svg:width="5.2916666666667cm" style:rel-width="100%" svg:height="1.9863613613614cm" style:rel-height="scale"><draw:image xlink:href="Pictures/189030d20c41f9b5836789d821786976.png" xlink:type="simple" xlink:show="embed" xlink:actuate="onLoad"/></draw:frame>(CC) BY-SA</text:p></draw:text-box></draw:frame></text:p>
      <text:list text:style-name="List_20_1" text:continue-numbering="false">
        <text:list-item>
          <text:p text:style-name="List_20_1_Content_First"> ESP8266 Wifi Modul</text:p>
        </text:list-item>
        <text:list-item>
          <text:p text:style-name="List_20_1_Content"> Programmierbarer WLAN-Mikrokontroller</text:p>
        </text:list-item>
        <text:list-item>
          <text:p text:style-name="List_20_1_Content"> Kommunikation und Programmierung mittels UART-und SPI-Schnittstelle</text:p>
        </text:list-item>
        <text:list-item>
          <text:p text:style-name="List_20_1_Content"> 32-Bit Xtensa LX106 Prozessorkern</text:p>
        </text:list-item>
        <text:list-item>
          <text:p text:style-name="List_20_1_Content"> Integriertes Wifi: IEEE802.11b/g/n</text:p>
        </text:list-item>
        <text:list-item>
          <text:p text:style-name="List_20_1_Content"> Wi-Fi Direct (P2P), soft-AP</text:p>
        </text:list-item>
        <text:list-item>
          <text:p text:style-name="List_20_1_Content"> Integrierter TCP/IP Protokoll Stack</text:p>
        </text:list-item>
        <text:list-item>
          <text:p text:style-name="List_20_1_Content"> Inkl. eingebauten Temperatursensor</text:p>
        </text:list-item>
        <text:list-item>
          <text:p text:style-name="List_20_1_Content"> Shutdown Leakage Current &lt; 10μA</text:p>
        </text:list-item>
        <text:list-item>
          <text:p text:style-name="List_20_1_Content"> Standby Leistungsverbrauch &lt; 1.0mW (DTIM3)</text:p>
        </text:list-item>
        <text:list-item>
          <text:p text:style-name="List_20_1_Content"> Aufwachzeit bis zum 1. versendeten Datenpaket &lt; 2ms</text:p>
        </text:list-item>
        <text:list-item>
          <text:p text:style-name="List_20_1_Content"> Max. Reichweite je nach Umgebung: 100m-250m</text:p>
        </text:list-item>
        <text:list-item>
          <text:p text:style-name="List_20_1_Content"> Integrierte PCB Wifi Antenne</text:p>
        </text:list-item>
        <text:list-item>
          <text:p text:style-name="List_20_1_Content_Last"> Bis zu +19.5mdBM Funk-Ausgangsleistung in 802.11b Modus</text:p>
        </text:list-item>
      </text:list>
      <text:h text:style-name="Heading_20_3" text:outline-level="3"><text:bookmark-start text:name="__RefHeading___arduino_ide_fuer_den_esp82-01_einstellen_5"/><text:bookmark-start text:name="arduino_ide_fuer_den_esp82-01_einstellen"/>Arduino IDE für den ESP82-01 einstellen<text:bookmark-end text:name="__RefHeading___arduino_ide_fuer_den_esp82-01_einstellen_5"/><text:bookmark-end text:name="arduino_ide_fuer_den_esp82-01_einstellen"/></text:h>
      <text:p text:style-name="Text_20_body">Die ersten Schritte sind bereits durch den Eintrag des Boardvervalters, der Installation der ESP8266 Module und der Installation des virtuellen COM-Ports geschehen.<text:line-break/>
Weiters muss in der IDE noch der ESP8266 ausgewählt werden. Dies geschieht mit den Menübefehlen <text:span text:style-name="Source_20_Text"><text:span text:style-name="Strong_20_Emphasis">Werkzeug / Board / Generic ESP82 Module</text:span></text:span>. </text:p>
      <text:p text:style-name="Text_20_body"><draw:frame draw:style-name="mediacenter" draw:name="(CC) BY-SA Legend" text:anchor-type="paragraph" draw:z-index="0" svg:width="14.552083333333cm"><draw:text-box><text:p text:style-name="legendcenter"><draw:frame draw:style-name="mediacenter" draw:name="(CC) BY-SA" text:anchor-type="paragraph" draw:z-index="7" svg:width="14.552083333333cm" svg:height="5.134806547619cm"><draw:image xlink:href="Pictures/bd9e19555dd35d8793bb86d3cb5263b6.png" xlink:type="simple" xlink:show="embed" xlink:actuate="onLoad"/></draw:frame>(CC) BY-SA</text:p></draw:text-box></draw:frame></text:p>
      <text:p text:style-name="Text_20_body">Der COM-Port sollte auf den Port eingestellt werden, der durch die Installation neu dazugekommen ist (<text:span text:style-name="Source_20_Text"><text:span text:style-name="Strong_20_Emphasis">Werkzeug / Port</text:span></text:span>). Um beim Beispielprogramm die LED anzusteuern, muss noch <text:span text:style-name="Source_20_Text"><text:span text:style-name="Strong_20_Emphasis">Werkzeug / Builtin LED</text:span></text:span> auf <text:span text:style-name="Strong_20_Emphasis">1</text:span> gestellt werden. Die Einstellung kann bei anderen Boards abweichen.</text:p>
      <text:p text:style-name="Text_20_body"><draw:frame draw:style-name="mediacenter" draw:name="(CC) BY-SA Legend" text:anchor-type="paragraph" draw:z-index="0" svg:width="10.583333333333cm"><draw:text-box><text:p text:style-name="legendcenter"><draw:frame draw:style-name="mediacenter" draw:name="(CC) BY-SA" text:anchor-type="paragraph" draw:z-index="8" svg:width="10.583333333333cm" svg:height="5.1491621783363cm"><draw:image xlink:href="Pictures/023630d3765e6ebfa3a9f0fd4063fcaf.png" xlink:type="simple" xlink:show="embed" xlink:actuate="onLoad"/></draw:frame>(CC) BY-SA</text:p></draw:text-box></draw:frame></text:p>
      <text:h text:style-name="Heading_20_2" text:outline-level="2"><text:bookmark-start text:name="__RefHeading___demoprogramm_hochladen_6"/><text:bookmark-start text:name="demoprogramm_hochladen"/>Demoprogramm hochladen<text:bookmark-end text:name="__RefHeading___demoprogramm_hochladen_6"/><text:bookmark-end text:name="demoprogramm_hochladen"/></text:h>
      <text:p text:style-name="Text_20_body">Zum Programmieren muss das Modul auf den Programmieradapter aufgesteckt und dieser am USB-Anschluss des PC verbunden werden. Der Schalter am Programmiergerät muss für den Programmiervorgang in die Stellung <text:span text:style-name="Source_20_Text"><text:span text:style-name="Strong_20_Emphasis">DLOAD</text:span></text:span> gebracht werden.<text:line-break/></text:p>
      <text:p text:style-name="Text_20_body"><draw:frame draw:style-name="mediacenter" draw:name="© Joy-IT® Legend" text:anchor-type="paragraph" draw:z-index="0" svg:width="7.9375cm" style:rel-width="100%"><draw:text-box><text:p text:style-name="legendcenter"><draw:frame draw:style-name="mediacenter" draw:name="© Joy-IT®" text:anchor-type="paragraph" draw:z-index="9" svg:width="7.9375cm" style:rel-width="100%" svg:height="5.953125cm" style:rel-height="scale"><draw:image xlink:href="Pictures/b1cf3411b19b4d67c02fff1618e0062c.png" xlink:type="simple" xlink:show="embed" xlink:actuate="onLoad"/></draw:frame>© Joy-IT®</text:p></draw:text-box></draw:frame></text:p>
      <text:p text:style-name="Text_20_body">Im ersten Schritt das Beispielprogramm <text:span text:style-name="Source_20_Text"><text:span text:style-name="Strong_20_Emphasis">Blink</text:span></text:span> auf den ESP82-01 hochladen (<text:span text:style-name="Source_20_Text"><text:span text:style-name="Strong_20_Emphasis">Datei / Beispiele / ESP8266 / Blink</text:span></text:span>). </text:p>
      <text:p text:style-name="Text_20_body"><draw:frame draw:style-name="mediacenter" draw:name="(CC) BY-SA Legend" text:anchor-type="paragraph" draw:z-index="0" svg:width="10.583333333333cm"><draw:text-box><text:p text:style-name="legendcenter"><draw:frame draw:style-name="mediacenter" draw:name="(CC) BY-SA" text:anchor-type="paragraph" draw:z-index="10" svg:width="10.583333333333cm" svg:height="12.499121265378cm"><draw:image xlink:href="Pictures/a436c7f6d9196ef6395743161dab191c.png" xlink:type="simple" xlink:show="embed" xlink:actuate="onLoad"/></draw:frame>(CC) BY-SA</text:p></draw:text-box></draw:frame></text:p>
      <text:p text:style-name="Text_20_body"><draw:frame draw:style-name="mediaright" draw:name="(CC) BY-SA Legend" text:anchor-type="paragraph" draw:z-index="0" svg:width="5.2916666666667cm" style:rel-width="100%"><draw:text-box><text:p text:style-name="legendcenter"><draw:frame draw:style-name="mediaright" draw:name="(CC) BY-SA" text:anchor-type="paragraph" draw:z-index="11" svg:width="5.2916666666667cm" style:rel-width="100%" svg:height="2.8132911392405cm" style:rel-height="scale"><draw:image xlink:href="Pictures/4c4755470e6e936b68f2cd8cf53a4bf4.png" xlink:type="simple" xlink:show="embed" xlink:actuate="onLoad"/></draw:frame>(CC) BY-SA</text:p></draw:text-box></draw:frame>
Hochladen des Demoprogrammes über <text:span text:style-name="Source_20_Text"><text:span text:style-name="Strong_20_Emphasis">Sketch / Hochladen</text:span></text:span>. Wenn das Programm fertig hochgeladen ist und die Ready-Meldung angezeigt wird, kann das Modul abgezogen werden und in den Stromversorgungsadapter gesteckt werden. Für das Blink-Programm ist an Beschaltung nur die Spannungsversorgung mit <text:span text:style-name="Strong_20_Emphasis">3V3</text:span> notwendig. Die <text:span text:style-name="Strong_20_Emphasis">3V3</text:span> müssen auch an den Anschluss <text:span text:style-name="Strong_20_Emphasis">CH_PD</text:span> angelegt werden, da ansonsten das Programm nicht abläuft. Falls die LED nicht blinkt, dann ist die LED evetuell am Anschluss 2 vorhanden. In dem Fall ändern und nochmals hochladen.</text:p>
      <text:p text:style-name="Text_20_body">Wenn dieser Test erfolgreich war, dann ist die Umgebung zum Programmieren des <text:span text:style-name="Strong_20_Emphasis">8266</text:span> vorbereitet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25:08</meta:creation-date>
    <dc:creator>Generated</dc:creator>
    <dc:date>2026-09-16T12::25:08</dc:date>
    <dc:language>en-US</dc:language>
    <meta:editing-cycles>1</meta:editing-cycles>
    <meta:editing-duration>PT0S</meta:editing-duration>
    <dc:title>esp_arbeit</dc:title>
  </office:meta>
</office:document-meta>
</file>