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c455d86d6d059785d432192416ab83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ln2803_treiber"/><text:bookmark-start text:name="__RefHeading___uln2803_als_port_treiber_1"/><text:bookmark-start text:name="uln2803_als_port_treiber"/>ULN2803 als Port Treiber<text:bookmark-end text:name="__RefHeading___uln2803_als_port_treiber_1"/><text:bookmark-end text:name="uln2803_als_port_treiber"/></text:h>
      <text:p text:style-name="Text_20_body"><text:line-break/>
<draw:frame draw:style-name="mediacenter" draw:name="0" text:anchor-type="paragraph" draw:z-index="0" svg:width="9.8160416666667cm" style:rel-width="100%" svg:height="9.68375cm" style:rel-height="scale"><draw:image xlink:href="Pictures/3c455d86d6d059785d432192416ab83b.jpg" xlink:type="simple" xlink:show="embed" xlink:actuate="onLoad"/></draw:frame>
<text:line-break/>
Der ULN2803 ist ein NPN Darlington-Array bestehend aus 8 Darlington Schaltungen samt nötigen Basiswiderständen. Dieser Baustein wird gerne genutzt um größere Lasten (bis 500mA, max. 50V an Vcc) an einem Mikrocontroller betreiben zu können. Liegt an den Eingängen ein positives Signal an, so schalten die Ausgänge nach Masse durch. Ein Vorteil dieses Bausteins sind die schon integrierten Freilaufdioden für induk­tive Lasten (z.B. ein Relais). Die Masse vom Raspberry und die Masse der Ausgänge muss unbedingt zusammengelegt werden.<text:line-break/>
<text:line-break/>
Die Eingänge können in beliebiger Reihenfolge an die Ausgänge des Raspberry angeschlossen werden. Die Jumper J1 bis J8 sind zum Anschluss von Optokopplern, Solid State Relais, etc. in der Testumgebung gedacht.<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3::08:04</meta:creation-date>
    <dc:creator>Generated</dc:creator>
    <dc:date>2026-08-16T03::08:04</dc:date>
    <dc:language>en-US</dc:language>
    <meta:editing-cycles>1</meta:editing-cycles>
    <meta:editing-duration>PT0S</meta:editing-duration>
    <dc:title>uln2803_treiber</dc:title>
  </office:meta>
</office:document-meta>
</file>