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b4b0f7f1c35735246dc9f8a7e7e24e2.png"/>
  <manifest:file-entry manifest:media-type="image/png" manifest:full-path="Pictures/75805a1c1d7c07b58dec7a743e66a76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x_wetter"/><text:bookmark-start text:name="__RefHeading___wettervorhersage_in_der_konsole_1"/><text:bookmark-start text:name="wettervorhersage_in_der_konsole"/>Wettervorhersage in der Konsole<text:bookmark-end text:name="__RefHeading___wettervorhersage_in_der_konsole_1"/><text:bookmark-end text:name="wettervorhersage_in_der_konsole"/></text:h>
      <text:p text:style-name="Text_20_body">Eine Wettervorhersage in der Konsole oder auch im Browser, erzeugt man durch die Eingabe von:</text:p>
      <text:p text:style-name="Preformatted_20_Text">curl http://wttr.in/wien</text:p>
      <text:p text:style-name="Text_20_body">damit wird eine Voraussage für Wien am aktuellen Datum dargestellt.</text:p>
      <text:p text:style-name="Text_20_body"><draw:frame draw:style-name="media" draw:name="0" text:anchor-type="as-char" draw:z-index="0" svg:width="24.182916666667cm" style:rel-width="100%" svg:height="15.372291666667cm" style:rel-height="scale"><draw:image xlink:href="Pictures/7b4b0f7f1c35735246dc9f8a7e7e24e2.png" xlink:type="simple" xlink:show="embed" xlink:actuate="onLoad"/></draw:frame></text:p>
      <text:p text:style-name="Horizontal_20_Line"/>
      <text:p text:style-name="Text_20_body"><draw:a xlink:type="simple" xlink:href="http://www.edenhofer.at/doku.php?id=linux"><draw:frame draw:style-name="media" draw:name="Zurück Legend" text:anchor-type="as-char" draw:z-index="0" svg:width="0.79375cm"><draw:text-box><text:p text:style-name="legendcenter"><draw:frame draw:style-name="media" draw:name="Zurück" text:anchor-type="as-char" draw:z-index="1" svg:width="0.79375cm" svg:height="0.79375cm"><draw:image xlink:href="Pictures/75805a1c1d7c07b58dec7a743e66a765.png" xlink:type="simple" xlink:show="embed" xlink:actuate="onLoad"/></draw:frame>Zurück</text:p></draw:text-box></draw:frame></draw:a><text:a xlink:type="simple" xlink:href="http://www.edenhofer.at/doku.php?id=linux" text:style-name="Internet_20_link" text:visited-style-name="Visited_20_Internet_20_Link"> - Zurück zur Linux Hauptseite</text:a>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6T12::08:24</meta:creation-date>
    <dc:creator>Generated</dc:creator>
    <dc:date>2026-09-06T12::08:24</dc:date>
    <dc:language>en-US</dc:language>
    <meta:editing-cycles>1</meta:editing-cycles>
    <meta:editing-duration>PT0S</meta:editing-duration>
    <dc:title>tux_wetter</dc:title>
  </office:meta>
</office:document-meta>
</file>