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9c7483d4bd65cd2386454e75ab3d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x_nano"/><text:bookmark-start text:name="__RefHeading___texteditor_nano_1"/><text:bookmark-start text:name="texteditor_nano"/>Texteditor Nano<text:bookmark-end text:name="__RefHeading___texteditor_nano_1"/><text:bookmark-end text:name="texteditor_nano"/></text:h>
      <text:p text:style-name="Text_20_body">⇒ <text:span text:style-name="Emphasis"> administrator | 21-Apr-2019 18:47 </text:span></text:p>
      <text:p text:style-name="Text_20_body">Das Fenster besteht aus vier Bereichen:<text:line-break/></text:p>
      <text:list text:style-name="List_20_1" text:continue-numbering="false">
        <text:list-item>
          <text:p text:style-name="List_20_1_Content_First"> in der erste Zeile steht die Version von nano und der Name der geöffneten Datei</text:p>
        </text:list-item>
        <text:list-item>
          <text:p text:style-name="List_20_1_Content"> bis zur dritt-letzten Zeile ist der Eingabebereich</text:p>
        </text:list-item>
        <text:list-item>
          <text:p text:style-name="List_20_1_Content"> unter dem Eingabebereich ist die Statuszeile für die Anzeige von Meldungen von nano</text:p>
        </text:list-item>
        <text:list-item>
          <text:p text:style-name="List_20_1_Content_Last"> darunter die Menübefehle</text:p>
        </text:list-item>
      </text:list>
      <text:p text:style-name="Text_20_body"><draw:frame draw:style-name="mediaright" draw:name="0" text:anchor-type="paragraph" draw:z-index="0" svg:width="10.583333333333cm" svg:height="7.9294579533941cm"><draw:image xlink:href="Pictures/979c7483d4bd65cd2386454e75ab3d09.jpg" xlink:type="simple" xlink:show="embed" xlink:actuate="onLoad"/></draw:frame>
Gestartet wird der Editor mit<text:line-break/><text:span text:style-name="Source_20_Text">(sudo) nano /pfad/datei.ext</text:span> zum Editieren einer bestehende Datei mit dem Namen datei.ext oder zum Erstellen einer neuen Datei mit diesem Namen. 
Gespei-chert wird die Datei mit <text:span text:style-name="Source_20_Text"><text:span text:style-name="Strong_20_Emphasis">[Strg]+[O]</text:span></text:span>.<text:line-break/>
Beendet wird nano mit <text:span text:style-name="Source_20_Text"><text:span text:style-name="Strong_20_Emphasis">[Strg]+[X]</text:span></text:span>. In der Statuszeile können Dateiname und/oder Pfad noch geändert werden.<text:line-break/></text:p>
      <text:p text:style-name="Text_20_body">Alle Befehle können flott mit der Tastatur eingegeben werden, wenn man die wichtigsten Befehle kennt. Ausschneiden, kopieren und einfügen geht immer von der aktuellen Corsorposition aus.<text:line-break/></text:p>
      <text:p text:style-name="Text_20_body">Wenn man ein Dokument in einer bestimmten Zeile öffnen möchte dann einfach folgendes eingeben:</text:p>
      <text:p text:style-name="Preformatted_20_Text">nano +23 dokument.txt</text:p>
      <text:p text:style-name="Text_20_body">Dann wird in der Zeile 23 geöffnet.</text:p>
      <text:p text:style-name="Text_20_body"><text:span text:style-name="Strong_20_Emphasis"><text:span text:style-name="Source_20_Text">[Alt]+[6]</text:span></text:span> kopiert die aktuelle Zeile in die Zwischenablage. <text:span text:style-name="Strong_20_Emphasis"><text:span text:style-name="Source_20_Text">[Strg]+[K]</text:span></text:span> schneidet die aktuelle Zeile aus, <text:span text:style-name="Strong_20_Emphasis"><text:span text:style-name="Source_20_Text">[Strg]+[U]</text:span></text:span> fügt den Inhalt der Zwischenablage wieder ein. </text:p>
      <text:p text:style-name="Text_20_body"><text:span text:style-name="Strong_20_Emphasis">Auswahl von Tastenkombinationen in NANO</text:span><text:line-break/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<text:span text:style-name="Strong_20_Emphasis">Speichern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trg+S </text:p>
          </table:table-cell>
          <table:table-cell office:value-type="string" table:style-name="tablecell"/>
          <table:table-cell office:value-type="string" table:style-name="tablecell">
            <text:p text:style-name="tablealignleft">Datei speichern </text:p>
          </table:table-cell>
        </table:table-row>
        <table:table-row>
          <table:table-cell office:value-type="string" table:style-name="tablecell">
            <text:p text:style-name="tablealignleft">Strg+O </text:p>
          </table:table-cell>
          <table:table-cell office:value-type="string" table:style-name="tablecell">
            <text:p text:style-name="tablealignleft">F3 </text:p>
          </table:table-cell>
          <table:table-cell office:value-type="string" table:style-name="tablecell">
            <text:p text:style-name="tablealignleft">Datei speichern unter </text:p>
          </table:table-cell>
        </table:table-row>
        <table:table-row>
          <table:table-cell office:value-type="string" table:style-name="tablecell">
            <text:p text:style-name="tablealignleft">Strg+R </text:p>
          </table:table-cell>
          <table:table-cell office:value-type="string" table:style-name="tablecell"/>
          <table:table-cell office:value-type="string" table:style-name="tablecell">
            <text:p text:style-name="tablealignleft">Datei an der Corsorposition einfügen </text:p>
          </table:table-cell>
        </table:table-row>
        <table:table-row>
          <table:table-cell office:value-type="string" table:style-name="tablecell">
            <text:p text:style-name="tablealignleft">Strg+X </text:p>
          </table:table-cell>
          <table:table-cell office:value-type="string" table:style-name="tablecell">
            <text:p text:style-name="tablealignleft">F2 </text:p>
          </table:table-cell>
          <table:table-cell office:value-type="string" table:style-name="tablecell">
            <text:p text:style-name="tablealignleft">NANO verlassen </text:p>
          </table:table-cell>
        </table:table-row>
        <table:table-row>
          <table:table-cell office:value-type="string" table:style-name="tableheader" table:number-columns-spanned="3">
            <text:p text:style-name="Table_20_Heading"><text:span text:style-name="Strong_20_Emphasis">Editieren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trg+K </text:p>
          </table:table-cell>
          <table:table-cell office:value-type="string" table:style-name="tablecell">
            <text:p text:style-name="tablealignleft">F9 </text:p>
          </table:table-cell>
          <table:table-cell office:value-type="string" table:style-name="tablecell">
            <text:p text:style-name="tablealignleft">Ausschneiden und im Buffer ablegen </text:p>
          </table:table-cell>
        </table:table-row>
        <table:table-row>
          <table:table-cell office:value-type="string" table:style-name="tablecell">
            <text:p text:style-name="tablealignleft">Alt+6 </text:p>
          </table:table-cell>
          <table:table-cell office:value-type="string" table:style-name="tablecell"/>
          <table:table-cell office:value-type="string" table:style-name="tablecell">
            <text:p text:style-name="tablealignleft">Kopieren und im Buffer ablegen </text:p>
          </table:table-cell>
        </table:table-row>
        <table:table-row>
          <table:table-cell office:value-type="string" table:style-name="tablecell">
            <text:p text:style-name="tablealignleft">Strg+U </text:p>
          </table:table-cell>
          <table:table-cell office:value-type="string" table:style-name="tablecell">
            <text:p text:style-name="tablealignleft">F10 </text:p>
          </table:table-cell>
          <table:table-cell office:value-type="string" table:style-name="tablecell">
            <text:p text:style-name="tablealignleft">Einfügen aus dem Buffer </text:p>
          </table:table-cell>
        </table:table-row>
        <table:table-row>
          <table:table-cell office:value-type="string" table:style-name="tablecell">
            <text:p text:style-name="tablealignleft">Alt+T </text:p>
          </table:table-cell>
          <table:table-cell office:value-type="string" table:style-name="tablecell"/>
          <table:table-cell office:value-type="string" table:style-name="tablecell">
            <text:p text:style-name="tablealignleft">Text ab der Corsorposition bis Dateiende ausschneiden </text:p>
          </table:table-cell>
        </table:table-row>
        <table:table-row>
          <table:table-cell office:value-type="string" table:style-name="tablecell">
            <text:p text:style-name="tablealignleft">Strg+] </text:p>
          </table:table-cell>
          <table:table-cell office:value-type="string" table:style-name="tablecell"/>
          <table:table-cell office:value-type="string" table:style-name="tablecell">
            <text:p text:style-name="tablealignleft">Eingabe komplettieren </text:p>
          </table:table-cell>
        </table:table-row>
        <table:table-row>
          <table:table-cell office:value-type="string" table:style-name="tablecell">
            <text:p text:style-name="tablealignleft">Strg+C </text:p>
          </table:table-cell>
          <table:table-cell office:value-type="string" table:style-name="tablecell">
            <text:p text:style-name="tablealignleft">F11 </text:p>
          </table:table-cell>
          <table:table-cell office:value-type="string" table:style-name="tablecell">
            <text:p text:style-name="tablealignleft">Aktuelle Cursorposition anzeigen / Vorgang abbrechen </text:p>
          </table:table-cell>
        </table:table-row>
        <table:table-row>
          <table:table-cell office:value-type="string" table:style-name="tablecell">
            <text:p text:style-name="tablealignleft">Alt+U </text:p>
          </table:table-cell>
          <table:table-cell office:value-type="string" table:style-name="tablecell"/>
          <table:table-cell office:value-type="string" table:style-name="tablecell">
            <text:p text:style-name="tablealignleft">Letzten Vorgang zurücknehmen (<text:span text:style-name="Strong_20_Emphasis">undo</text:span>)  </text:p>
          </table:table-cell>
        </table:table-row>
        <table:table-row>
          <table:table-cell office:value-type="string" table:style-name="tablecell">
            <text:p text:style-name="tablealignleft">Alt+E </text:p>
          </table:table-cell>
          <table:table-cell office:value-type="string" table:style-name="tablecell"/>
          <table:table-cell office:value-type="string" table:style-name="tablecell">
            <text:p text:style-name="tablealignleft">Zurückgenommenen Vorgang wiederherstellen (<text:span text:style-name="Strong_20_Emphasis">redo</text:span>) </text:p>
          </table:table-cell>
        </table:table-row>
        <table:table-row>
          <table:table-cell office:value-type="string" table:style-name="tablecell">
            <text:p text:style-name="tablealignleft">Strg+J </text:p>
          </table:table-cell>
          <table:table-cell office:value-type="string" table:style-name="tablecell"/>
          <table:table-cell office:value-type="string" table:style-name="tablecell">
            <text:p text:style-name="tablealignleft">Absatz ausrichten </text:p>
          </table:table-cell>
        </table:table-row>
        <table:table-row>
          <table:table-cell office:value-type="string" table:style-name="tableheader" table:number-columns-spanned="3">
            <text:p text:style-name="Table_20_Heading"><text:span text:style-name="Strong_20_Emphasis">Suchen und ersetzen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trg+W </text:p>
          </table:table-cell>
          <table:table-cell office:value-type="string" table:style-name="tablecell">
            <text:p text:style-name="tablealignleft">F6 </text:p>
          </table:table-cell>
          <table:table-cell office:value-type="string" table:style-name="tablecell">
            <text:p text:style-name="tablealignleft">Text suchen </text:p>
          </table:table-cell>
        </table:table-row>
        <table:table-row>
          <table:table-cell office:value-type="string" table:style-name="tablecell">
            <text:p text:style-name="tablealignleft">Alt+R </text:p>
          </table:table-cell>
          <table:table-cell office:value-type="string" table:style-name="tablecell"/>
          <table:table-cell office:value-type="string" table:style-name="tablecell">
            <text:p text:style-name="tablealignleft">Suchen und ersetzen </text:p>
          </table:table-cell>
        </table:table-row>
        <table:table-row>
          <table:table-cell office:value-type="string" table:style-name="tablecell">
            <text:p text:style-name="tablealignleft">Alt+W </text:p>
          </table:table-cell>
          <table:table-cell office:value-type="string" table:style-name="tablecell">
            <text:p text:style-name="tablealignleft">F16 </text:p>
          </table:table-cell>
          <table:table-cell office:value-type="string" table:style-name="tablecell">
            <text:p text:style-name="tablealignleft">Weitersuchen vorwärts </text:p>
          </table:table-cell>
        </table:table-row>
        <table:table-row>
          <table:table-cell office:value-type="string" table:style-name="tablecell">
            <text:p text:style-name="tablealignleft">Alt+Q </text:p>
          </table:table-cell>
          <table:table-cell office:value-type="string" table:style-name="tablecell"/>
          <table:table-cell office:value-type="string" table:style-name="tablecell">
            <text:p text:style-name="tablealignleft">Weitersuchen rückwärts </text:p>
          </table:table-cell>
        </table:table-row>
        <table:table-row>
          <table:table-cell office:value-type="string" table:style-name="tableheader" table:number-columns-spanned="3">
            <text:p text:style-name="Table_20_Heading"><text:span text:style-name="Strong_20_Emphasis">Sonstiges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Alt+X </text:p>
          </table:table-cell>
          <table:table-cell office:value-type="string" table:style-name="tablecell"/>
          <table:table-cell office:value-type="string" table:style-name="tablecell">
            <text:p text:style-name="tablealignleft">Menü aus-/einblenden </text:p>
          </table:table-cell>
        </table:table-row>
        <table:table-row>
          <table:table-cell office:value-type="string" table:style-name="tablecell">
            <text:p text:style-name="tablealignleft">Alt+P </text:p>
          </table:table-cell>
          <table:table-cell office:value-type="string" table:style-name="tablecell"/>
          <table:table-cell office:value-type="string" table:style-name="tablecell">
            <text:p text:style-name="tablealignleft">Leerzeichen (space) farblich hervorheben </text:p>
          </table:table-cell>
        </table:table-row>
        <table:table-row>
          <table:table-cell office:value-type="string" table:style-name="tablecell">
            <text:p text:style-name="tablealignleft">Strg+G </text:p>
          </table:table-cell>
          <table:table-cell office:value-type="string" table:style-name="tablecell">
            <text:p text:style-name="tablealignleft">F1 </text:p>
          </table:table-cell>
          <table:table-cell office:value-type="string" table:style-name="tablecell">
            <text:p text:style-name="tablealignleft">Hilfe öffnen </text:p>
          </table:table-cell>
        </table:table-row>
        <table:table-row>
          <table:table-cell office:value-type="string" table:style-name="tablecell">
            <text:p text:style-name="tablealignleft">Strg+L </text:p>
          </table:table-cell>
          <table:table-cell office:value-type="string" table:style-name="tablecell"/>
          <table:table-cell office:value-type="string" table:style-name="tablecell">
            <text:p text:style-name="tablealignleft">Bildschirm auffrischen (neu zeichnen) </text:p>
          </table:table-cell>
        </table:table-row>
      </table:table>
      <text:p text:style-name="Text_20_body">Diese Kurzinfo als <text:a xlink:type="simple" xlink:href="http://www.edenhofer.at/lib/exe/fetch.php?media=tux_nano_kuerzel.pdf" text:style-name="Internet_20_link" text:visited-style-name="Visited_20_Internet_20_Link">PDF</text:a></text:p>
      <text:p text:style-name="Text_20_body">Weitere <text:a xlink:type="simple" xlink:href="https://www.nano-editor.org/dist/latest/cheatsheet.html" text:style-name="Internet_20_link" text:visited-style-name="Visited_20_Internet_20_Link">Shortcuts</text:a> auf der Entwicklerseite.</text:p>
      <text:p text:style-name="Text_20_body">Falls Zeilennummern angezeigt werden sollen, kann das in der <text:span text:style-name="Source_20_Text">/etc/nanorc</text:span> eingetragen werden.<text:line-break/></text:p>
      <text:p text:style-name="Text_20_body">Mit dem Eintrag <text:span text:style-name="Source_20_Text">set linenumbers</text:span> werden die Zeilennummern angezeigt, mit <text:span text:style-name="Source_20_Text">set numbercolor blue</text:span> werden diese in blau angezeigt.</text:p>
      <text:p text:style-name="Text_20_body">Alle Einstellungen in der <text:a xlink:type="simple" xlink:href="https://www.nano-editor.org/dist/latest/nanorc.5.html" text:style-name="Internet_20_link" text:visited-style-name="Visited_20_Internet_20_Link">/etc/nanorc</text:a> auf der Entwicklerseite.</text:p>
      <text:p text:style-name="Text_20_body"><text:span text:style-name="Emphasis"><text:span text:style-name="underline">Quelle:</text:span></text:span><text:line-break/>
<text:a xlink:type="simple" xlink:href="https://www.nano-editor.org/" text:style-name="Internet_20_link" text:visited-style-name="Visited_20_Internet_20_Link">Herstellerseite</text:a><text:line-break/>
<text:a xlink:type="simple" xlink:href="http://www.raspberry-pi-geek.de/Magazin/2018/06/Einfuehrung-in-den-Texteditor-Nano" text:style-name="Internet_20_link" text:visited-style-name="Visited_20_Internet_20_Link">Raspberry Pi Geek Magazin</text:a><text:line-break/>
<text:a xlink:type="simple" xlink:href="http://techfrage.de/" text:style-name="Internet_20_link" text:visited-style-name="Visited_20_Internet_20_Link">http://techfrage.de/</text:a><text:line-break/>
man Pages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1::14:25</meta:creation-date>
    <dc:creator>Generated</dc:creator>
    <dc:date>2026-09-14T01::14:25</dc:date>
    <dc:language>en-US</dc:language>
    <meta:editing-cycles>1</meta:editing-cycles>
    <meta:editing-duration>PT0S</meta:editing-duration>
    <dc:title>tux_nano</dc:title>
  </office:meta>
</office:document-meta>
</file>