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3fe030a1b33e839ddfa2aa0c1890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x_apt"/><text:bookmark-start text:name="__RefHeading___unterschied_zwischen_apt_und_apt-get_1"/><text:bookmark-start text:name="unterschied_zwischen_apt_und_apt-get"/>Unterschied zwischen apt und apt-get<text:bookmark-end text:name="__RefHeading___unterschied_zwischen_apt_und_apt-get_1"/><text:bookmark-end text:name="unterschied_zwischen_apt_und_apt-get"/></text:h>
      <text:p text:style-name="Text_20_body">Beide basieren auf <text:span text:style-name="Strong_20_Emphasis">dpkg</text:span>, dem Paketmanagement von Debians <text:span text:style-name="Strong_20_Emphasis">Debian Package Manager</text:span>.</text:p>
      <text:p text:style-name="Text_20_body"><text:span text:style-name="Strong_20_Emphasis">APT</text:span> (<text:span text:style-name="Strong_20_Emphasis">Advanced Package Tool</text:span>) ist nichts weiter als ein Kommandozeilen Tool, welches mit <text:span text:style-name="Strong_20_Emphasis">dpkg</text:span> interagiert. </text:p>
      <text:p text:style-name="Text_20_body">APT ist ein großes Projekt, dessen ursprüngliche Pläne eine grafische Oberfläche enthalten. Es basiert auf einer Bibliothek, die die Kernanwendung enthält, und apt-get ist das erste befehlszeilenbasierte Front-End, das im Rahmen des Projekts entwickelt wurde. APT ist ein zweites Frontend auf Kommandozeilenbasis, das von APT bereitgestellt wird und einige Designfehler von apt-get überwindet.</text:p>
      <text:p text:style-name="Text_20_body">Mi der Entwicklung von <text:span text:style-name="Strong_20_Emphasis">apt</text:span> soll den Benutzern die Arbeit mit Paketen einfacher gemacht werden. Beide Pakete - <text:span text:style-name="Strong_20_Emphasis">apt</text:span> und <text:span text:style-name="Strong_20_Emphasis">apt-get</text:span> - können als Frontend für <text:span text:style-name="Strong_20_Emphasis">dpkg</text:span> verwendet werden.</text:p>
      <text:p text:style-name="Text_20_body"><draw:frame draw:style-name="mediacenter" draw:name="(CC) BY-SA Legend" text:anchor-type="paragraph" draw:z-index="0" svg:width="17.62125cm" style:rel-width="100%"><draw:text-box><text:p text:style-name="legendcenter"><draw:frame draw:style-name="mediacenter" draw:name="(CC) BY-SA" text:anchor-type="paragraph" draw:z-index="0" svg:width="17.62125cm" style:rel-width="100%" svg:height="2.54cm" style:rel-height="scale"><draw:image xlink:href="Pictures/fc3fe030a1b33e839ddfa2aa0c18907b.png" xlink:type="simple" xlink:show="embed" xlink:actuate="onLoad"/></draw:frame>(CC) BY-SA</text:p></draw:text-box></draw:frame><text:line-break/>
<text:span text:style-name="Emphasis">Das neuere <text:span text:style-name="Strong_20_Emphasis">apt</text:span> bietet grafische Elemente in Form eines Fortschrittbalkens etc. und soll Kommandos wie <text:span text:style-name="Strong_20_Emphasis">apt-cache</text:span> und <text:span text:style-name="Strong_20_Emphasis">apt-get</text:span> unter einem Hut vereinen.</text:span></text:p>
      <text:h text:style-name="Heading_20_2" text:outline-level="2"><text:bookmark-start text:name="__RefHeading___ueberblick_ueber_die_alten_und_neuen_befehle_2"/><text:bookmark-start text:name="ueberblick_ueber_die_alten_und_neuen_befehle"/>Überblick über die alten und neuen Befehle<text:bookmark-end text:name="__RefHeading___ueberblick_ueber_die_alten_und_neuen_befehle_2"/><text:bookmark-end text:name="ueberblick_ueber_die_alten_und_neuen_befeh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pt </text:p>
          </table:table-cell>
          <table:table-cell office:value-type="string" table:style-name="tableheader">
            <text:p text:style-name="Table_20_Heading">apt-get </text:p>
          </table:table-cell>
          <table:table-cell office:value-type="string" table:style-name="tableheader">
            <text:p text:style-name="Table_20_Heading">Funktion </text:p>
          </table:table-cell>
        </table:table-row>
        <table:table-row>
          <table:table-cell office:value-type="string" table:style-name="tablecell">
            <text:p text:style-name="tablealignleft">apt install </text:p>
          </table:table-cell>
          <table:table-cell office:value-type="string" table:style-name="tablecell">
            <text:p text:style-name="tablealignleft">apt-get install </text:p>
          </table:table-cell>
          <table:table-cell office:value-type="string" table:style-name="tablecell">
            <text:p text:style-name="tablealignleft">Pakete installieren </text:p>
          </table:table-cell>
        </table:table-row>
        <table:table-row>
          <table:table-cell office:value-type="string" table:style-name="tablecell">
            <text:p text:style-name="tablealignleft">apt remove </text:p>
          </table:table-cell>
          <table:table-cell office:value-type="string" table:style-name="tablecell">
            <text:p text:style-name="tablealignleft">apt-get remove </text:p>
          </table:table-cell>
          <table:table-cell office:value-type="string" table:style-name="tablecell">
            <text:p text:style-name="tablealignleft">Pakete deinstallieren </text:p>
          </table:table-cell>
        </table:table-row>
        <table:table-row>
          <table:table-cell office:value-type="string" table:style-name="tablecell">
            <text:p text:style-name="tablealignleft">apt list –upgradable 	</text:p>
          </table:table-cell>
          <table:table-cell office:value-type="string" table:style-name="tablecell">
            <text:p text:style-name="tablealignleft">– </text:p>
          </table:table-cell>
          <table:table-cell office:value-type="string" table:style-name="tablecell">
            <text:p text:style-name="tablealignleft">Anstehende Updates anzeigen </text:p>
          </table:table-cell>
        </table:table-row>
        <table:table-row>
          <table:table-cell office:value-type="string" table:style-name="tablecell">
            <text:p text:style-name="tablealignleft">apt list </text:p>
          </table:table-cell>
          <table:table-cell office:value-type="string" table:style-name="tablecell">
            <text:p text:style-name="tablealignleft">dpkg list </text:p>
          </table:table-cell>
          <table:table-cell office:value-type="string" table:style-name="tablecell">
            <text:p text:style-name="tablealignleft">Pakete auflisten </text:p>
          </table:table-cell>
        </table:table-row>
        <table:table-row>
          <table:table-cell office:value-type="string" table:style-name="tablecell">
            <text:p text:style-name="tablealignleft">apt purge </text:p>
          </table:table-cell>
          <table:table-cell office:value-type="string" table:style-name="tablecell">
            <text:p text:style-name="tablealignleft">apt-get purge </text:p>
          </table:table-cell>
          <table:table-cell office:value-type="string" table:style-name="tablecell">
            <text:p text:style-name="tablealignleft">Pakete und Konfiguration entfernen </text:p>
          </table:table-cell>
        </table:table-row>
        <table:table-row>
          <table:table-cell office:value-type="string" table:style-name="tablecell">
            <text:p text:style-name="tablealignleft">apt update </text:p>
          </table:table-cell>
          <table:table-cell office:value-type="string" table:style-name="tablecell">
            <text:p text:style-name="tablealignleft">apt-get update </text:p>
          </table:table-cell>
          <table:table-cell office:value-type="string" table:style-name="tablecell">
            <text:p text:style-name="tablealignleft">Repository aktualisieren </text:p>
          </table:table-cell>
        </table:table-row>
        <table:table-row>
          <table:table-cell office:value-type="string" table:style-name="tablecell">
            <text:p text:style-name="tablealignleft">apt upgrade </text:p>
          </table:table-cell>
          <table:table-cell office:value-type="string" table:style-name="tablecell">
            <text:p text:style-name="tablealignleft">apt-get upgrade </text:p>
          </table:table-cell>
          <table:table-cell office:value-type="string" table:style-name="tablecell">
            <text:p text:style-name="tablealignleft">Anstehende Pakete aktualisieren </text:p>
          </table:table-cell>
        </table:table-row>
        <table:table-row>
          <table:table-cell office:value-type="string" table:style-name="tablecell">
            <text:p text:style-name="tablealignleft">apt full-upgrade </text:p>
          </table:table-cell>
          <table:table-cell office:value-type="string" table:style-name="tablecell">
            <text:p text:style-name="tablealignleft">apt-get dist-upgrade </text:p>
          </table:table-cell>
          <table:table-cell office:value-type="string" table:style-name="tablecell">
            <text:p text:style-name="tablealignleft">Anstehende Pakete aktualisieren und deinstallieren </text:p>
          </table:table-cell>
        </table:table-row>
        <table:table-row>
          <table:table-cell office:value-type="string" table:style-name="tablecell">
            <text:p text:style-name="tablealignleft">apt autoremove </text:p>
          </table:table-cell>
          <table:table-cell office:value-type="string" table:style-name="tablecell">
            <text:p text:style-name="tablealignleft">apt-get autoremove </text:p>
          </table:table-cell>
          <table:table-cell office:value-type="string" table:style-name="tablecell">
            <text:p text:style-name="tablealignleft">Nicht benötigte Pakete deinstallieren </text:p>
          </table:table-cell>
        </table:table-row>
        <table:table-row>
          <table:table-cell office:value-type="string" table:style-name="tablecell">
            <text:p text:style-name="tablealignleft">apt search </text:p>
          </table:table-cell>
          <table:table-cell office:value-type="string" table:style-name="tablecell">
            <text:p text:style-name="tablealignleft">apt-cache search </text:p>
          </table:table-cell>
          <table:table-cell office:value-type="string" table:style-name="tablecell">
            <text:p text:style-name="tablealignleft">Pakete suchen </text:p>
          </table:table-cell>
        </table:table-row>
        <table:table-row>
          <table:table-cell office:value-type="string" table:style-name="tablecell">
            <text:p text:style-name="tablealignleft">apt show </text:p>
          </table:table-cell>
          <table:table-cell office:value-type="string" table:style-name="tablecell">
            <text:p text:style-name="tablealignleft">apt-cache show </text:p>
          </table:table-cell>
          <table:table-cell office:value-type="string" table:style-name="tablecell">
            <text:p text:style-name="tablealignleft">Paketdetails anzeigen </text:p>
          </table:table-cell>
        </table:table-row>
        <table:table-row>
          <table:table-cell office:value-type="string" table:style-name="tablecell">
            <text:p text:style-name="tablealignleft">apt edit-sources </text:p>
          </table:table-cell>
          <table:table-cell office:value-type="string" table:style-name="tablecell">
            <text:p text:style-name="tablealignleft">– </text:p>
          </table:table-cell>
          <table:table-cell office:value-type="string" table:style-name="tablecell">
            <text:p text:style-name="tablealignleft">sources.list editiere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2::07:03</meta:creation-date>
    <dc:creator>Generated</dc:creator>
    <dc:date>2026-09-06T12::07:03</dc:date>
    <dc:language>en-US</dc:language>
    <meta:editing-cycles>1</meta:editing-cycles>
    <meta:editing-duration>PT0S</meta:editing-duration>
    <dc:title>tux_apt</dc:title>
  </office:meta>
</office:document-meta>
</file>