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03d2046a66a00811df675befa31a23.png"/>
  <manifest:file-entry manifest:media-type="image/png" manifest:full-path="Pictures/595e4d26f701dc7b2da196ff7c7a910c.png"/>
  <manifest:file-entry manifest:media-type="image/png" manifest:full-path="Pictures/95fb2834cb271b5b4adc3c2d30c1bafd.png"/>
  <manifest:file-entry manifest:media-type="image/png" manifest:full-path="Pictures/c668d0f391bc4c917f56c06950e8cdbb.png"/>
  <manifest:file-entry manifest:media-type="image/png" manifest:full-path="Pictures/49db3b8447d436fd9cf5bee077509597.png"/>
  <manifest:file-entry manifest:media-type="image/png" manifest:full-path="Pictures/0b03266e77c2418ba7d05b17c4d078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myadmin_pi"/><text:bookmark-start text:name="__RefHeading___installation_von_phpmyadmin_1"/><text:bookmark-start text:name="installation_von_phpmyadmin"/>Installation von phpMyAdmin<text:bookmark-end text:name="__RefHeading___installation_von_phpmyadmin_1"/><text:bookmark-end text:name="installation_von_phpmyadmin"/></text:h>
      <text:p text:style-name="Text_20_body"><text:span text:style-name="Source_20_Text"><text:span text:style-name="Strong_20_Emphasis">Letztes Update 2026/03/23 22:38</text:span></text:span><text:line-break/><text:line-break/>
<text:line-break/>
<draw:frame draw:style-name="media" draw:name="  Legend" text:anchor-type="as-char" draw:z-index="0" svg:width="7.9375cm" style:rel-width="100%"><draw:text-box><text:p text:style-name="legendcenter"><draw:frame draw:style-name="media" draw:name=" " text:anchor-type="as-char" draw:z-index="0" svg:width="7.9375cm" style:rel-width="100%" svg:height="4.42515625cm" style:rel-height="scale"><draw:image xlink:href="Pictures/0e03d2046a66a00811df675befa31a23.png" xlink:type="simple" xlink:show="embed" xlink:actuate="onLoad"/></draw:frame> </text:p></draw:text-box></draw:frame>
<text:line-break/></text:p>
      <text:p text:style-name="Text_20_body">Die Installation erfolgt auf einem Raspberry Pi 4 mit 4GB RAM und installierter Docker / Portainerumgebung.</text:p>
      <text:p text:style-name="Horizontal_20_Line"/>
      <text:h text:style-name="Heading_20_2" text:outline-level="2"><text:bookmark-start text:name="__RefHeading___container_erstellen_2"/><text:bookmark-start text:name="container_erstellen"/>Container erstellen<text:bookmark-end text:name="__RefHeading___container_erstellen_2"/><text:bookmark-end text:name="container_erstellen"/></text:h>
      <text:p text:style-name="Text_20_body">Den Portainer öffnen und auf den Walfisch klicken. Im Auswahlmenü auf <text:span text:style-name="Source_20_Text">Containers</text:span> klicken. Rechts oben dann auf <text:span text:style-name="Source_20_Text">+Add container</text:span>.</text:p>
      <text:p text:style-name="Text_20_body"><draw:frame draw:style-name="media" draw:name="  Legend" text:anchor-type="as-char" draw:z-index="0" svg:width="21.510625cm" style:rel-width="100%"><draw:text-box><text:p text:style-name="legendcenter"><draw:frame draw:style-name="media" draw:name=" " text:anchor-type="as-char" draw:z-index="1" svg:width="21.510625cm" style:rel-width="100%" svg:height="17.330208333333cm" style:rel-height="scale"><draw:image xlink:href="Pictures/595e4d26f701dc7b2da196ff7c7a910c.png" xlink:type="simple" xlink:show="embed" xlink:actuate="onLoad"/></draw:frame> </text:p></draw:text-box></draw:frame></text:p>
      <text:p text:style-name="Text_20_body">Als <text:span text:style-name="Source_20_Text">Name</text:span> <text:span text:style-name="Strong_20_Emphasis">phpmyadmin</text:span> eingeben. Im Feld <text:span text:style-name="Source_20_Text">Image</text:span> <text:span text:style-name="Strong_20_Emphasis">phpmyadmin:latest</text:span> eintragen. Als <text:span text:style-name="Source_20_Text">Port mapping</text:span> <text:span text:style-name="Strong_20_Emphasis">8080</text:span> → <text:span text:style-name="Strong_20_Emphasis">80</text:span> eintragen</text:p>
      <text:p text:style-name="Horizontal_20_Line"/>
      <text:h text:style-name="Heading_20_2" text:outline-level="2"><text:bookmark-start text:name="__RefHeading___network_3"/><text:bookmark-start text:name="network"/>Network<text:bookmark-end text:name="__RefHeading___network_3"/><text:bookmark-end text:name="network"/></text:h>
      <text:p text:style-name="Text_20_body"><draw:frame draw:style-name="media" draw:name="  Legend" text:anchor-type="as-char" draw:z-index="0" svg:width="16.589375cm"><draw:text-box><text:p text:style-name="legendcenter"><draw:frame draw:style-name="media" draw:name=" " text:anchor-type="as-char" draw:z-index="2" svg:width="16.589375cm" svg:height="4.4979166666667cm"><draw:image xlink:href="Pictures/95fb2834cb271b5b4adc3c2d30c1bafd.png" xlink:type="simple" xlink:show="embed" xlink:actuate="onLoad"/></draw:frame> </text:p></draw:text-box></draw:frame></text:p>
      <text:p text:style-name="Text_20_body">Im Feld <text:span text:style-name="Source_20_Text">Network</text:span> mit der Maus klicken und <text:span text:style-name="Strong_20_Emphasis">mariadb_default</text:span> auswählen.</text:p>
      <text:p text:style-name="Horizontal_20_Line"/>
      <text:h text:style-name="Heading_20_2" text:outline-level="2"><text:bookmark-start text:name="__RefHeading___enviroment_4"/><text:bookmark-start text:name="enviroment"/>Enviroment<text:bookmark-end text:name="__RefHeading___enviroment_4"/><text:bookmark-end text:name="enviroment"/></text:h>
      <text:p text:style-name="Text_20_body"><draw:frame draw:style-name="media" draw:name="  Legend" text:anchor-type="as-char" draw:z-index="0" svg:width="13.335cm"><draw:text-box><text:p text:style-name="legendcenter"><draw:frame draw:style-name="media" draw:name=" " text:anchor-type="as-char" draw:z-index="3" svg:width="13.335cm" svg:height="7.5670833333333cm"><draw:image xlink:href="Pictures/c668d0f391bc4c917f56c06950e8cdbb.png" xlink:type="simple" xlink:show="embed" xlink:actuate="onLoad"/></draw:frame> </text:p></draw:text-box></draw:frame></text:p>
      <text:p text:style-name="Text_20_body">Im Feld <text:span text:style-name="Source_20_Text">Name</text:span> <text:span text:style-name="Strong_20_Emphasis">PMA_ARBITRARY</text:span> und im Feld <text:span text:style-name="Source_20_Text">value</text:span> <text:span text:style-name="Strong_20_Emphasis">1</text:span> eintragen. Mit dieser Einstellung kann beim Start der Server eingegeben werden.</text:p>
      <text:p text:style-name="Horizontal_20_Line"/>
      <text:h text:style-name="Heading_20_2" text:outline-level="2"><text:bookmark-start text:name="__RefHeading___restart_policy_5"/><text:bookmark-start text:name="restart_policy"/>Restart policy<text:bookmark-end text:name="__RefHeading___restart_policy_5"/><text:bookmark-end text:name="restart_policy"/></text:h>
      <text:p text:style-name="Text_20_body"><draw:frame draw:style-name="media" draw:name="  Legend" text:anchor-type="as-char" draw:z-index="0" svg:width="15.028333333333cm"><draw:text-box><text:p text:style-name="legendcenter"><draw:frame draw:style-name="media" draw:name=" " text:anchor-type="as-char" draw:z-index="4" svg:width="15.028333333333cm" svg:height="4.3920833333333cm"><draw:image xlink:href="Pictures/49db3b8447d436fd9cf5bee077509597.png" xlink:type="simple" xlink:show="embed" xlink:actuate="onLoad"/></draw:frame> </text:p></draw:text-box></draw:frame></text:p>
      <text:p text:style-name="Text_20_body">Als <text:span text:style-name="Source_20_Text">Restart policy</text:span> <text:span text:style-name="Strong_20_Emphasis">Unless stopped</text:span> eintragen. Das bewirkt, dass der Container beim Start des Rechners hochfährt.</text:p>
      <text:p text:style-name="Text_20_body">Nachdem die Einstellungen vorgenommen wurden, auf <text:span text:style-name="Strong_20_Emphasis">Deploy the container</text:span> klicken und die Fertigstellung der Installation abwarten. </text:p>
      <text:p text:style-name="Horizontal_20_Line"/>
      <text:h text:style-name="Heading_20_2" text:outline-level="2"><text:bookmark-start text:name="__RefHeading___start_6"/><text:bookmark-start text:name="start"/>Start<text:bookmark-end text:name="__RefHeading___start_6"/><text:bookmark-end text:name="start"/></text:h>
      <text:p text:style-name="Text_20_body">phpMyAdmin mit <text:span text:style-name="Strong_20_Emphasis">http://&lt;IP&gt;:8080</text:span> starten.</text:p>
      <text:p text:style-name="Text_20_body"><draw:frame draw:style-name="mediacenter" draw:name="  Legend" text:anchor-type="paragraph" draw:z-index="0" svg:width="10.609791666667cm"><draw:text-box><text:p text:style-name="legendcenter"><draw:frame draw:style-name="mediacenter" draw:name=" " text:anchor-type="paragraph" draw:z-index="5" svg:width="10.609791666667cm" svg:height="13.573125cm"><draw:image xlink:href="Pictures/0b03266e77c2418ba7d05b17c4d078e2.png" xlink:type="simple" xlink:show="embed" xlink:actuate="onLoad"/></draw:frame> </text:p></draw:text-box></draw:frame></text:p>
      <text:p text:style-name="Text_20_body">Der Server auf dem <text:span text:style-name="Source_20_Text">MariaDB</text:span> läuft, lautet auf den Namen <text:span text:style-name="Strong_20_Emphasis">docker2</text:span>, der <text:span text:style-name="Source_20_Text">Benutzername</text:span> <text:span text:style-name="Strong_20_Emphasis">root</text:span> und das <text:span text:style-name="Source_20_Text">Passwort</text:span> ist das in <text:span text:style-name="Source_20_Text">MariaDB</text:span> vergebene <text:span text:style-name="Strong_20_Emphasis">k0</text:span>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9::41:14</meta:creation-date>
    <dc:creator>Generated</dc:creator>
    <dc:date>2026-08-28T09::41:14</dc:date>
    <dc:language>en-US</dc:language>
    <meta:editing-cycles>1</meta:editing-cycles>
    <meta:editing-duration>PT0S</meta:editing-duration>
    <dc:title>phpmyadmin_pi</dc:title>
  </office:meta>
</office:document-meta>
</file>