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c1732eb758570737ca83270d7a3e581.png"/>
  <manifest:file-entry manifest:media-type="image/png" manifest:full-path="Pictures/253674ba6a760c7539603666eb7e6d98.png"/>
  <manifest:file-entry manifest:media-type="image/png" manifest:full-path="Pictures/4df041bf2b8f65fa4c61954d55edfcc0.png"/>
  <manifest:file-entry manifest:media-type="image/png" manifest:full-path="Pictures/9227b023a637ad075a58f71f08d835b5.png"/>
  <manifest:file-entry manifest:media-type="image/png" manifest:full-path="Pictures/f26ae4c296577e446ef2caa864d74697.png"/>
  <manifest:file-entry manifest:media-type="image/png" manifest:full-path="Pictures/a743badb2292c9537c45a71b05ca88b0.png"/>
  <manifest:file-entry manifest:media-type="image/png" manifest:full-path="Pictures/ebaec6ea5773c6376a7f02afff11d66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xtcl_pi"/><text:bookmark-start text:name="__RefHeading___installation_von_nextcloud_1"/><text:bookmark-start text:name="installation_von_nextcloud"/>Installation von Nextcloud<text:bookmark-end text:name="__RefHeading___installation_von_nextcloud_1"/><text:bookmark-end text:name="installation_von_nextcloud"/></text:h>
      <text:p text:style-name="Text_20_body"><text:span text:style-name="Source_20_Text"><text:span text:style-name="Strong_20_Emphasis">Letztes Update 2026/03/22 21:30</text:span></text:span><text:line-break/><text:line-break/>
<text:line-break/>
<draw:frame draw:style-name="mediacenter" draw:name="0" text:anchor-type="paragraph" draw:z-index="0" svg:width="10.583333333333cm" svg:height="4.8683333333333cm"><draw:image xlink:href="Pictures/2c1732eb758570737ca83270d7a3e581.png" xlink:type="simple" xlink:show="embed" xlink:actuate="onLoad"/></draw:frame>
<text:line-break/></text:p>
      <text:p text:style-name="Text_20_body"><text:line-break/></text:p>
      <text:p text:style-name="Text_20_body">Die Installation erfolgt auf einem Raspberry Pi 4 mit 4GB RAM und installierter Docker / Portainerumgebung.</text:p>
      <text:p text:style-name="Horizontal_20_Line"/>
      <text:h text:style-name="Heading_20_2" text:outline-level="2"><text:bookmark-start text:name="__RefHeading___verzeichnisse_erstellen_2"/><text:bookmark-start text:name="verzeichnisse_erstellen"/>Verzeichnisse erstellen<text:bookmark-end text:name="__RefHeading___verzeichnisse_erstellen_2"/><text:bookmark-end text:name="verzeichnisse_erstellen"/></text:h>
      <text:p text:style-name="Text_20_body">Mit SSH auf den Raspberry verbinden. Es müssen zwei Verzeichnisse angelegt werden:</text:p>
      <text:p text:style-name="Preformatted_20_Text">mkdir /home/pi/nextcloud/config<text:line-break/>mkdir /home/pi/nextcloud/data</text:p>
      <text:h text:style-name="Heading_20_2" text:outline-level="2"><text:bookmark-start text:name="__RefHeading___container_erstellen_3"/><text:bookmark-start text:name="container_erstellen"/>Container erstellen<text:bookmark-end text:name="__RefHeading___container_erstellen_3"/><text:bookmark-end text:name="container_erstellen"/></text:h>
      <text:p text:style-name="Text_20_body">Den Portainer öffnen und auf den Walfisch klicken. Im Auswahlmenü auf <text:span text:style-name="Source_20_Text">Containers</text:span> klicken. Rechts oben dann auf <text:span text:style-name="Source_20_Text">+Add container</text:span>.</text:p>
      <text:p text:style-name="Text_20_body"><draw:frame draw:style-name="media" draw:name="  Legend" text:anchor-type="as-char" draw:z-index="0" svg:width="18.997083333333cm" style:rel-width="100%"><draw:text-box><text:p text:style-name="legendcenter"><draw:frame draw:style-name="media" draw:name=" " text:anchor-type="as-char" draw:z-index="1" svg:width="18.997083333333cm" style:rel-width="100%" svg:height="17.330208333333cm" style:rel-height="scale"><draw:image xlink:href="Pictures/253674ba6a760c7539603666eb7e6d98.png" xlink:type="simple" xlink:show="embed" xlink:actuate="onLoad"/></draw:frame> </text:p></draw:text-box></draw:frame></text:p>
      <text:p text:style-name="Text_20_body">Als Name <text:span text:style-name="Source_20_Text"><text:span text:style-name="Strong_20_Emphasis">nextcloud</text:span></text:span> eingeben. Im Feld Image wird <text:span text:style-name="Source_20_Text"><text:span text:style-name="Strong_20_Emphasis">linuxserver/nextcloud:latest</text:span></text:span> eingegeben. Als Portmapping auf beiden Seiten <text:span text:style-name="Source_20_Text"><text:span text:style-name="Strong_20_Emphasis">443</text:span></text:span> eingeben. </text:p>
      <text:p text:style-name="Horizontal_20_Line"/>
      <text:h text:style-name="Heading_20_2" text:outline-level="2"><text:bookmark-start text:name="__RefHeading___volumes_mappen_4"/><text:bookmark-start text:name="volumes_mappen"/>Volumes mappen<text:bookmark-end text:name="__RefHeading___volumes_mappen_4"/><text:bookmark-end text:name="volumes_mappen"/></text:h>
      <text:p text:style-name="Text_20_body"><draw:frame draw:style-name="media" draw:name="  Legend" text:anchor-type="as-char" draw:z-index="0" svg:width="23.415625cm" style:rel-width="100%"><draw:text-box><text:p text:style-name="legendcenter"><draw:frame draw:style-name="media" draw:name=" " text:anchor-type="as-char" draw:z-index="2" svg:width="23.415625cm" style:rel-width="100%" svg:height="10.16cm" style:rel-height="scale"><draw:image xlink:href="Pictures/4df041bf2b8f65fa4c61954d55edfcc0.png" xlink:type="simple" xlink:show="embed" xlink:actuate="onLoad"/></draw:frame> </text:p></draw:text-box></draw:frame></text:p>
      <text:p text:style-name="Text_20_body">Es muss ein /<text:span text:style-name="Source_20_Text">config</text:span> und ein <text:span text:style-name="Source_20_Text">/data</text:span> Volume eingerichtet werden. Das <text:span text:style-name="Source_20_Text"><text:span text:style-name="Strong_20_Emphasis">/config</text:span></text:span> Verzeichnis wird auf <text:span text:style-name="Source_20_Text"><text:span text:style-name="Strong_20_Emphasis">/home/pi/nextcloud/config</text:span></text:span>, das <text:span text:style-name="Source_20_Text"><text:span text:style-name="Strong_20_Emphasis">/data</text:span></text:span> Verzeichnis auf <text:span text:style-name="Source_20_Text"><text:span text:style-name="Strong_20_Emphasis">/home/pi/nextcloud/data</text:span></text:span> gemappt. Dabei darauf achten, dass <text:span text:style-name="Source_20_Text">Bind</text:span> markiert ist.</text:p>
      <text:p text:style-name="Horizontal_20_Line"/>
      <text:h text:style-name="Heading_20_2" text:outline-level="2"><text:bookmark-start text:name="__RefHeading___enviroment_variaben_eintragen_5"/><text:bookmark-start text:name="enviroment_variaben_eintragen"/>Enviroment Variaben eintragen<text:bookmark-end text:name="__RefHeading___enviroment_variaben_eintragen_5"/><text:bookmark-end text:name="enviroment_variaben_eintragen"/></text:h>
      <text:p text:style-name="Text_20_body"><draw:frame draw:style-name="media" draw:name="  Legend" text:anchor-type="as-char" draw:z-index="0" svg:width="24.976666666667cm" style:rel-width="100%"><draw:text-box><text:p text:style-name="legendcenter"><draw:frame draw:style-name="media" draw:name=" " text:anchor-type="as-char" draw:z-index="3" svg:width="24.976666666667cm" style:rel-width="100%" svg:height="8.493125cm" style:rel-height="scale"><draw:image xlink:href="Pictures/9227b023a637ad075a58f71f08d835b5.png" xlink:type="simple" xlink:show="embed" xlink:actuate="onLoad"/></draw:frame> </text:p></draw:text-box></draw:frame></text:p>
      <text:p text:style-name="Text_20_body">Sowohl PUID als auch PGID mit dem Wert 1000 eintragen. Das Betrifft hier den User Pi. Kontrolliert werden kann PUID und PGID mit dem Befehl</text:p>
      <text:p text:style-name="Preformatted_20_Text">id</text:p>
      <text:p text:style-name="Text_20_body">in der Konsole.</text:p>
      <text:p text:style-name="Horizontal_20_Line"/>
      <text:h text:style-name="Heading_20_2" text:outline-level="2"><text:bookmark-start text:name="__RefHeading___restart_policy_festlegen_6"/><text:bookmark-start text:name="restart_policy_festlegen"/>Restart policy festlegen<text:bookmark-end text:name="__RefHeading___restart_policy_festlegen_6"/><text:bookmark-end text:name="restart_policy_festlegen"/></text:h>
      <text:p text:style-name="Text_20_body"><draw:frame draw:style-name="media" draw:name="  Legend" text:anchor-type="as-char" draw:z-index="0" svg:width="30.136041666667cm" style:rel-width="100%"><draw:text-box><text:p text:style-name="legendcenter"><draw:frame draw:style-name="media" draw:name=" " text:anchor-type="as-char" draw:z-index="4" svg:width="30.136041666667cm" style:rel-width="100%" svg:height="4.8947916666667cm" style:rel-height="scale"><draw:image xlink:href="Pictures/f26ae4c296577e446ef2caa864d74697.png" xlink:type="simple" xlink:show="embed" xlink:actuate="onLoad"/></draw:frame> </text:p></draw:text-box></draw:frame></text:p>
      <text:p text:style-name="Text_20_body">In den <text:span text:style-name="Source_20_Text">Advanced controler settings</text:span> die <text:span text:style-name="Source_20_Text">Restart policy</text:span> auf <text:span text:style-name="Source_20_Text"><text:span text:style-name="Strong_20_Emphasis">Unless stopped</text:span></text:span> festlegen.</text:p>
      <text:p text:style-name="Horizontal_20_Line"/>
      <text:h text:style-name="Heading_20_2" text:outline-level="2"><text:bookmark-start text:name="__RefHeading___erster_aufruf_von_nextcloud_7"/><text:bookmark-start text:name="erster_aufruf_von_nextcloud"/>Erster Aufruf von Nextcloud<text:bookmark-end text:name="__RefHeading___erster_aufruf_von_nextcloud_7"/><text:bookmark-end text:name="erster_aufruf_von_nextcloud"/></text:h>
      <text:p text:style-name="Text_20_body"><draw:frame draw:style-name="mediacenter" draw:name="  Legend" text:anchor-type="paragraph" draw:z-index="0" svg:width="8.7047916666667cm" style:rel-width="100%"><draw:text-box><text:p text:style-name="legendcenter"><draw:frame draw:style-name="mediacenter" draw:name=" " text:anchor-type="paragraph" draw:z-index="5" svg:width="8.7047916666667cm" style:rel-width="100%" svg:height="21.854583333333cm" style:rel-height="scale"><draw:image xlink:href="Pictures/a743badb2292c9537c45a71b05ca88b0.png" xlink:type="simple" xlink:show="embed" xlink:actuate="onLoad"/></draw:frame> </text:p></draw:text-box></draw:frame></text:p>
      <text:p text:style-name="Text_20_body">Nextcloud wird mit <text:span text:style-name="Strong_20_Emphasis">https://docker2:443</text:span> aufgerufen. Die Sicherheitsbedenken der diversen Browser großzügig ignorieren. Beim ersten Aufruf müssen noch Einstellungen vorgenommen werden. Name und Passwort des Administratorkontos nach den jeweiligen Bedürfnissen eintragen. Der Datenordner ist bereits eingetragen. als Datenbank wird die bereits erstellte <text:span text:style-name="Source_20_Text"><text:span text:style-name="Strong_20_Emphasis">MariaDB</text:span></text:span> eingestellt. Der <text:span text:style-name="Source_20_Text">Datenbank-Benutzer</text:span> ist <text:span text:style-name="Source_20_Text"><text:span text:style-name="Strong_20_Emphasis">root</text:span></text:span>, das <text:span text:style-name="Source_20_Text">Datenbank-Passwort</text:span> ist das bei der Installation vergebene <text:span text:style-name="Source_20_Text"><text:span text:style-name="Strong_20_Emphasis">k0</text:span></text:span>. Der <text:span text:style-name="Source_20_Text">Datenbank-Name</text:span> ist <text:span text:style-name="Source_20_Text"><text:span text:style-name="Strong_20_Emphasis">nextcloud</text:span></text:span> und der <text:span text:style-name="Source_20_Text">Datenbank-Host</text:span> liegt auf <text:span text:style-name="Source_20_Text"><text:span text:style-name="Strong_20_Emphasis">docker2:3306</text:span></text:span>.</text:p>
      <text:p text:style-name="Text_20_body">Wenn die Eingaben abgeschlossen sind, auf <text:span text:style-name="Source_20_Text"><text:span text:style-name="Strong_20_Emphasis">Installieren</text:span></text:span> klicken. Die Installation abwarten.</text:p>
      <text:p text:style-name="Horizontal_20_Line"/>
      <text:h text:style-name="Heading_20_2" text:outline-level="2"><text:bookmark-start text:name="__RefHeading___empfohlene_apps_installieren_8"/><text:bookmark-start text:name="empfohlene_apps_installieren"/>Empfohlene Apps installieren<text:bookmark-end text:name="__RefHeading___empfohlene_apps_installieren_8"/><text:bookmark-end text:name="empfohlene_apps_installieren"/></text:h>
      <text:p text:style-name="Text_20_body">Nachdem der erste Teil der Installation abgeschlossen ist, können die ersten Apps installiert werden. Dazu die gewünschten Apps markieren und auf <text:span text:style-name="Source_20_Text"><text:span text:style-name="Strong_20_Emphasis">Empfohlene Apps installieren</text:span></text:span> klicken. </text:p>
      <text:p text:style-name="Text_20_body"><draw:frame draw:style-name="mediacenter" draw:name="  Legend" text:anchor-type="paragraph" draw:z-index="0" svg:width="10.583333333333cm"><draw:text-box><text:p text:style-name="legendcenter"><draw:frame draw:style-name="mediacenter" draw:name=" " text:anchor-type="paragraph" draw:z-index="6" svg:width="10.583333333333cm" svg:height="11.516714082504cm"><draw:image xlink:href="Pictures/ebaec6ea5773c6376a7f02afff11d66f.png" xlink:type="simple" xlink:show="embed" xlink:actuate="onLoad"/></draw:frame> </text:p></draw:text-box></draw:frame></text:p>
      <text:p text:style-name="Text_20_body">Den zweiten Teil der Installation abwarten. Danach können weitere Einstellungen im Programm vorgenommen werden.</text:p>
      <text:p text:style-name="Horizontal_20_Line"/>
      <text:p text:style-name="Text_20_body"><text:span text:style-name="Emphasis"><text:span text:style-name="underline">Quellen:</text:span></text:span></text:p>
      <text:list text:style-name="List_20_1" text:continue-numbering="false">
        <text:list-item>
          <text:p text:style-name="List_20_1_Content_First"> <text:a xlink:type="simple" xlink:href="https://nextcloud.com/de/installation/" text:style-name="Internet_20_link" text:visited-style-name="Visited_20_Internet_20_Link">Nextcloud Download und Installation</text:a></text:p>
        </text:list-item>
        <text:list-item>
          <text:p text:style-name="List_20_1_Content"> <text:a xlink:type="simple" xlink:href="https://nextcloud.com/install/#desktop-files" text:style-name="Internet_20_link" text:visited-style-name="Visited_20_Internet_20_Link">Nextcloud Download for desktop</text:a></text:p>
        </text:list-item>
        <text:list-item>
          <text:p text:style-name="List_20_1_Content"> <text:a xlink:type="simple" xlink:href="https://nextcloud.com/de/installation/" text:style-name="Internet_20_link" text:visited-style-name="Visited_20_Internet_20_Link">Desktop-Clients</text:a></text:p>
        </text:list-item>
        <text:list-item>
          <text:p text:style-name="List_20_1_Content"> <text:a xlink:type="simple" xlink:href="https://www.ionos.at/digitalguide/server/tools/nextcloud-client/" text:style-name="Internet_20_link" text:visited-style-name="Visited_20_Internet_20_Link">Nextcloud-Client: So funk­tio­niert der Desktop-Client</text:a></text:p>
        </text:list-item>
        <text:list-item>
          <text:p text:style-name="List_20_1_Content_Last"> <text:a xlink:type="simple" xlink:href="https://lehrerfortbildung-bw.de/st_digital/nextcloud/fb2/4_kalender/" text:style-name="Internet_20_link" text:visited-style-name="Visited_20_Internet_20_Link">Organisation/Konfiguration der Nextcloud</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09::44:28</meta:creation-date>
    <dc:creator>Generated</dc:creator>
    <dc:date>2026-08-28T09::44:28</dc:date>
    <dc:language>en-US</dc:language>
    <meta:editing-cycles>1</meta:editing-cycles>
    <meta:editing-duration>PT0S</meta:editing-duration>
    <dc:title>nextcl_pi</dc:title>
  </office:meta>
</office:document-meta>
</file>