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fca1ef5d89117483e08e63a65f8fc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schluss_summer"/><text:bookmark-start text:name="__RefHeading___anschluss_eines_summers_1"/><text:bookmark-start text:name="anschluss_eines_summers"/>Anschluss eines Summers<text:bookmark-end text:name="__RefHeading___anschluss_eines_summers_1"/><text:bookmark-end text:name="anschluss_eines_summers"/></text:h>
      <text:p text:style-name="Text_20_body"><text:line-break/>
<draw:frame draw:style-name="mediacenter" draw:name="0" text:anchor-type="paragraph" draw:z-index="0" svg:width="7.9639583333333cm" style:rel-width="100%" svg:height="3.730625cm" style:rel-height="scale"><draw:image xlink:href="Pictures/96fca1ef5d89117483e08e63a65f8fcc.jpg" xlink:type="simple" xlink:show="embed" xlink:actuate="onLoad"/></draw:frame></text:p>
      <text:p text:style-name="Text_20_body">Bei entsprechender Programmierung können Signale wie Morsezeichen oder Alarmtöne ausgegeben werd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2::32:05</meta:creation-date>
    <dc:creator>Generated</dc:creator>
    <dc:date>2026-09-06T12::32:05</dc:date>
    <dc:language>en-US</dc:language>
    <meta:editing-cycles>1</meta:editing-cycles>
    <meta:editing-duration>PT0S</meta:editing-duration>
    <dc:title>anschluss_summer</dc:title>
  </office:meta>
</office:document-meta>
</file>